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1C3000000F76E86FEE2.png" manifest:media-type="image/png"/>
  <manifest:file-entry manifest:full-path="Pictures/100000010000058300000156ABEE37F6.png" manifest:media-type="image/png"/>
  <manifest:file-entry manifest:full-path="Pictures/10000001000001CF00000103C62E9A38.png" manifest:media-type="image/png"/>
  <manifest:file-entry manifest:full-path="Pictures/10000001000001F9000001A270371B47.png" manifest:media-type="image/png"/>
  <manifest:file-entry manifest:full-path="Pictures/10000001000001D50000013C4F9601BF.png" manifest:media-type="image/png"/>
  <manifest:file-entry manifest:full-path="Pictures/1000000100000180000000937D971A14.png" manifest:media-type="image/png"/>
  <manifest:file-entry manifest:full-path="Pictures/10000001000001C0000000FDB1BE20B3.png" manifest:media-type="image/png"/>
  <manifest:file-entry manifest:full-path="Pictures/10000001000001BA000000FADDCF23BF.png" manifest:media-type="image/png"/>
  <manifest:file-entry manifest:full-path="Pictures/10000001000002A70000025C3609B178.png" manifest:media-type="image/png"/>
  <manifest:file-entry manifest:full-path="Pictures/10000001000002A70000025C066A9277.png" manifest:media-type="image/png"/>
  <manifest:file-entry manifest:full-path="Pictures/10000001000002A90000025C705EED68.png" manifest:media-type="image/png"/>
  <manifest:file-entry manifest:full-path="Pictures/10000001000001ED000001C2C4727247.png" manifest:media-type="image/png"/>
  <manifest:file-entry manifest:full-path="Pictures/100000010000029B0000025ECD6A4D0E.png" manifest:media-type="image/png"/>
  <manifest:file-entry manifest:full-path="Pictures/100000010000023D0000028CF32DB872.png" manifest:media-type="image/png"/>
  <manifest:file-entry manifest:full-path="Pictures/10000001000002C500000297F46DCB08.png" manifest:media-type="image/png"/>
  <manifest:file-entry manifest:full-path="Pictures/10000001000000930000007C0FEAF265.png" manifest:media-type="image/png"/>
  <manifest:file-entry manifest:full-path="Pictures/10000001000003F9000000A98F1D57BD.png" manifest:media-type="image/png"/>
  <manifest:file-entry manifest:full-path="Pictures/1000000100000235000002148874C881.png" manifest:media-type="image/png"/>
  <manifest:file-entry manifest:full-path="Pictures/1000000100000331000002F2778D7492.png" manifest:media-type="image/png"/>
  <manifest:file-entry manifest:full-path="Pictures/10000001000002910000027A4A2C14A0.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automatic-styles>
    <style:style style:name="表格1" style:family="table">
      <style:table-properties style:width="21.481cm" style:rel-width="99%" fo:margin-left="-0.049cm" fo:margin-top="0cm" fo:margin-bottom="0cm" table:align="left" style:writing-mode="page"/>
    </style:style>
    <style:style style:name="表格1.A" style:family="table-column">
      <style:table-column-properties style:column-width="1.259cm" style:rel-column-width="3840*"/>
    </style:style>
    <style:style style:name="表格1.B" style:family="table-column">
      <style:table-column-properties style:column-width="2.256cm" style:rel-column-width="6881*"/>
    </style:style>
    <style:style style:name="表格1.C" style:family="table-column">
      <style:table-column-properties style:column-width="1.572cm" style:rel-column-width="4797*"/>
    </style:style>
    <style:style style:name="表格1.D" style:family="table-column">
      <style:table-column-properties style:column-width="4.099cm" style:rel-column-width="12504*"/>
    </style:style>
    <style:style style:name="表格1.E" style:family="table-column">
      <style:table-column-properties style:column-width="1.579cm" style:rel-column-width="4817*"/>
    </style:style>
    <style:style style:name="表格1.F" style:family="table-column">
      <style:table-column-properties style:column-width="1.889cm" style:rel-column-width="5761*"/>
    </style:style>
    <style:style style:name="表格1.G" style:family="table-column">
      <style:table-column-properties style:column-width="1.85cm" style:rel-column-width="5642*"/>
    </style:style>
    <style:style style:name="表格1.H" style:family="table-column">
      <style:table-column-properties style:column-width="3.51cm" style:rel-column-width="10709*"/>
    </style:style>
    <style:style style:name="表格1.I" style:family="table-column">
      <style:table-column-properties style:column-width="1.577cm" style:rel-column-width="4810*"/>
    </style:style>
    <style:style style:name="表格1.J" style:family="table-column">
      <style:table-column-properties style:column-width="1.891cm" style:rel-column-width="5767*"/>
    </style:style>
    <style:style style:name="表格1.1" style:family="table-row">
      <style:table-row-properties style:min-row-height="1.722cm" fo:keep-together="always"/>
    </style:style>
    <style:style style:name="表格1.A1" style:family="table-cell">
      <style:table-cell-properties style:vertical-align="middle" fo:padding-left="0.049cm" fo:padding-right="0.049cm" fo:padding-top="0cm" fo:padding-bottom="0cm" fo:border="0.5pt solid #000000"/>
    </style:style>
    <style:style style:name="表格3" style:family="table">
      <style:table-properties style:width="21.502cm" fo:margin-left="0.169cm" table:align="left" style:writing-mode="lr-tb"/>
    </style:style>
    <style:style style:name="表格3.A" style:family="table-column">
      <style:table-column-properties style:column-width="4.092cm"/>
    </style:style>
    <style:style style:name="表格3.B" style:family="table-column">
      <style:table-column-properties style:column-width="3.51cm"/>
    </style:style>
    <style:style style:name="表格3.C" style:family="table-column">
      <style:table-column-properties style:column-width="4.11cm"/>
    </style:style>
    <style:style style:name="表格3.D" style:family="table-column">
      <style:table-column-properties style:column-width="5.786cm"/>
    </style:style>
    <style:style style:name="表格3.E" style:family="table-column">
      <style:table-column-properties style:column-width="4.004cm"/>
    </style:style>
    <style:style style:name="表格3.A1" style:family="table-cell">
      <style:table-cell-properties fo:padding="0.097cm" fo:border-left="0.5pt solid #000000" fo:border-right="none" fo:border-top="0.5pt solid #000000" fo:border-bottom="0.5pt solid #000000"/>
    </style:style>
    <style:style style:name="表格3.E1" style:family="table-cell">
      <style:table-cell-properties fo:padding="0.097cm" fo:border="0.5pt solid #000000"/>
    </style:style>
    <style:style style:name="表格3.2" style:family="table-row">
      <style:table-row-properties style:min-row-height="0.864cm"/>
    </style:style>
    <style:style style:name="表格3.A2" style:family="table-cell">
      <style:table-cell-properties fo:padding="0.097cm" fo:border-left="0.5pt solid #000000" fo:border-right="none" fo:border-top="none" fo:border-bottom="0.5pt solid #000000"/>
    </style:style>
    <style:style style:name="表格3.E2" style:family="table-cell">
      <style:table-cell-properties fo:padding="0.097cm" fo:border-left="0.5pt solid #000000" fo:border-right="0.5pt solid #000000" fo:border-top="none" fo:border-bottom="0.5pt solid #000000"/>
    </style:style>
    <style:style style:name="表格3.3" style:family="table-row">
      <style:table-row-properties style:min-row-height="0.935cm"/>
    </style:style>
    <style:style style:name="表格2" style:family="table">
      <style:table-properties style:width="21.696cm" table:align="left" style:writing-mode="lr-tb"/>
    </style:style>
    <style:style style:name="表格2.A" style:family="table-column">
      <style:table-column-properties style:column-width="7.232cm"/>
    </style:style>
    <style:style style:name="表格2.B" style:family="table-column">
      <style:table-column-properties style:column-width="7.234cm"/>
    </style:style>
    <style:style style:name="表格2.C" style:family="table-column">
      <style:table-column-properties style:column-width="7.23cm"/>
    </style:style>
    <style:style style:name="表格2.A1" style:family="table-cell">
      <style:table-cell-properties fo:padding="0.097cm" fo:border-left="0.5pt solid #000000" fo:border-right="none" fo:border-top="0.5pt solid #000000" fo:border-bottom="0.5pt solid #000000"/>
    </style:style>
    <style:style style:name="表格2.C1" style:family="table-cell">
      <style:table-cell-properties fo:padding="0.097cm" fo:border="0.5pt solid #000000"/>
    </style:style>
    <style:style style:name="表格2.A2" style:family="table-cell">
      <style:table-cell-properties fo:padding="0.097cm" fo:border-left="0.5pt solid #000000" fo:border-right="none" fo:border-top="none" fo:border-bottom="0.5pt solid #000000"/>
    </style:style>
    <style:style style:name="表格2.C2" style:family="table-cell">
      <style:table-cell-properties fo:padding="0.097cm" fo:border-left="0.5pt solid #000000" fo:border-right="0.5pt solid #000000" fo:border-top="none" fo:border-bottom="0.5pt solid #000000"/>
    </style:style>
    <style:style style:name="表格2.5" style:family="table-row">
      <style:table-row-properties style:min-row-height="0.917cm"/>
    </style:style>
    <style:style style:name="P1" style:family="paragraph" style:parent-style-name="Standard">
      <style:paragraph-properties fo:text-align="justify" fo:text-align-last="justify" style:justify-single-word="false"/>
      <style:text-properties style:font-name="標楷體" fo:font-size="16pt" fo:font-weight="bold" style:font-name-asian="標楷體1" style:font-size-asian="16pt" style:font-weight-asian="bold" style:font-weight-complex="bold"/>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ext-properties style:font-name="標楷體" style:font-name-asian="標楷體1"/>
    </style:style>
    <style:style style:name="P4" style:family="paragraph" style:parent-style-name="Standard">
      <style:paragraph-properties fo:line-height="115%" fo:text-align="justify" style:justify-single-word="false"/>
      <style:text-properties fo:font-weight="bold" officeooo:paragraph-rsid="00519b14" style:font-weight-asian="bold" style:font-weight-complex="bold"/>
    </style:style>
    <style:style style:name="P5" style:family="paragraph" style:parent-style-name="Standard">
      <style:paragraph-properties fo:line-height="115%" fo:text-align="justify" style:justify-single-word="false"/>
      <style:text-properties style:font-name="微軟正黑體" fo:font-weight="bold" style:font-name-asian="微軟正黑體1" style:font-weight-asian="bold" style:font-weight-complex="bold"/>
    </style:style>
    <style:style style:name="P6" style:family="paragraph" style:parent-style-name="Standard">
      <style:paragraph-properties fo:line-height="115%" fo:text-align="justify" style:justify-single-word="false"/>
      <style:text-properties fo:font-weight="normal" style:font-weight-asian="normal" style:font-weight-complex="normal"/>
    </style:style>
    <style:style style:name="P7" style:family="paragraph">
      <loext:graphic-properties draw:fill="none" draw:fill-color="#ffffff"/>
      <style:text-properties fo:font-size="10pt" fo:font-weight="bold" fo:background-color="#fafafa" style:font-name-asian="微軟正黑體" style:font-weight-asian="bold" style:font-weight-complex="bold"/>
    </style:style>
    <style:style style:name="P8" style:family="paragraph" style:parent-style-name="Frame_20_contents">
      <style:paragraph-properties style:punctuation-wrap="hanging"/>
    </style:style>
    <style:style style:name="P9" style:family="paragraph">
      <loext:graphic-properties draw:fill="none"/>
      <style:paragraph-properties fo:text-align="start"/>
      <style:text-properties fo:font-size="18pt"/>
    </style:style>
    <style:style style:name="P10" style:family="paragraph" style:parent-style-name="Standard">
      <style:paragraph-properties fo:line-height="115%" fo:text-align="justify" style:justify-single-word="false"/>
      <style:text-properties style:font-name="微軟正黑體" fo:font-weight="normal" style:font-name-asian="微軟正黑體1" style:font-weight-asian="normal" style:font-weight-complex="normal"/>
    </style:style>
    <style:style style:name="P11" style:family="paragraph" style:parent-style-name="Standard">
      <style:paragraph-properties fo:line-height="115%" fo:text-align="justify" style:justify-single-word="false"/>
      <style:text-properties style:font-name="微軟正黑體" fo:font-weight="normal" officeooo:paragraph-rsid="001b82c0" style:font-name-asian="微軟正黑體1" style:font-weight-asian="normal" style:font-weight-complex="normal"/>
    </style:style>
    <style:style style:name="P12" style:family="paragraph" style:parent-style-name="Standard">
      <style:paragraph-properties fo:line-height="115%" fo:text-align="justify" style:justify-single-word="false"/>
      <style:text-properties fo:font-weight="normal" officeooo:paragraph-rsid="001b82c0" style:font-weight-asian="normal" style:font-weight-complex="normal"/>
    </style:style>
    <style:style style:name="P13" style:family="paragraph" style:parent-style-name="Standard">
      <style:paragraph-properties fo:line-height="115%"/>
      <style:text-properties style:font-name="微軟正黑體" fo:font-weight="normal" style:font-name-asian="微軟正黑體1" style:font-weight-asian="normal" style:font-weight-complex="normal"/>
    </style:style>
    <style:style style:name="P14" style:family="paragraph" style:parent-style-name="Standard">
      <style:paragraph-properties fo:line-height="115%"/>
      <style:text-properties fo:font-weight="normal" style:font-weight-asian="normal" style:font-weight-complex="normal"/>
    </style:style>
    <style:style style:name="P15" style:family="paragraph" style:parent-style-name="Standard">
      <style:paragraph-properties fo:text-align="justify" style:justify-single-word="false"/>
      <style:text-properties style:font-name="微軟正黑體" fo:font-weight="normal" officeooo:paragraph-rsid="005dd1f0" style:font-name-asian="微軟正黑體1" style:font-weight-asian="normal" style:font-weight-complex="normal"/>
    </style:style>
    <style:style style:name="P16" style:family="paragraph" style:parent-style-name="Standard">
      <style:paragraph-properties fo:text-align="justify" style:justify-single-word="false"/>
      <style:text-properties style:font-name="微軟正黑體" fo:font-weight="normal" officeooo:paragraph-rsid="005c0dc5" style:font-name-asian="微軟正黑體1" style:font-weight-asian="normal" style:font-weight-complex="normal"/>
    </style:style>
    <style:style style:name="P17" style:family="paragraph" style:parent-style-name="Standard">
      <style:paragraph-properties fo:text-align="justify" style:justify-single-word="false"/>
      <style:text-properties style:font-name="微軟正黑體" fo:font-weight="normal" officeooo:paragraph-rsid="00569f9f" style:font-name-asian="微軟正黑體1" style:font-weight-asian="normal" style:font-weight-complex="normal"/>
    </style:style>
    <style:style style:name="P18" style:family="paragraph" style:parent-style-name="Standard">
      <style:paragraph-properties fo:text-align="justify" style:justify-single-word="false"/>
      <style:text-properties style:font-name="微軟正黑體" fo:font-weight="normal" officeooo:paragraph-rsid="005915f6" style:font-name-asian="微軟正黑體" style:font-weight-asian="normal" style:font-weight-complex="normal"/>
    </style:style>
    <style:style style:name="P19" style:family="paragraph" style:parent-style-name="Standard">
      <style:paragraph-properties fo:text-align="center" style:justify-single-word="false"/>
      <style:text-properties style:font-name="微軟正黑體" fo:font-weight="bold" officeooo:paragraph-rsid="00569f9f" style:font-name-asian="微軟正黑體" style:font-weight-asian="bold" style:font-weight-complex="bold"/>
    </style:style>
    <style:style style:name="P20" style:family="paragraph" style:parent-style-name="Table_20_Contents">
      <style:paragraph-properties fo:text-align="center" style:justify-single-word="false"/>
      <style:text-properties style:font-name="微軟正黑體" fo:font-weight="bold" style:font-name-asian="微軟正黑體" style:font-weight-asian="bold" style:font-weight-complex="bold"/>
    </style:style>
    <style:style style:name="P21" style:family="paragraph" style:parent-style-name="Table_20_Contents">
      <style:paragraph-properties fo:text-align="center" style:justify-single-word="false"/>
      <style:text-properties style:font-name="微軟正黑體" fo:font-weight="bold" officeooo:paragraph-rsid="00585771" style:font-name-asian="微軟正黑體" style:font-weight-asian="bold" style:font-weight-complex="bold"/>
    </style:style>
    <style:style style:name="P22" style:family="paragraph" style:parent-style-name="Table_20_Contents">
      <style:paragraph-properties fo:text-align="center" style:justify-single-word="false"/>
      <style:text-properties style:font-name="微軟正黑體" fo:font-weight="bold" officeooo:rsid="00569f9f" officeooo:paragraph-rsid="00585771" style:font-name-asian="微軟正黑體" style:font-weight-asian="bold" style:font-weight-complex="bold"/>
    </style:style>
    <style:style style:name="P23" style:family="paragraph" style:parent-style-name="Table_20_Contents">
      <style:paragraph-properties fo:text-align="start" style:justify-single-word="false"/>
      <style:text-properties style:font-name="微軟正黑體" fo:font-weight="bold" officeooo:paragraph-rsid="00585771" style:font-name-asian="微軟正黑體" style:font-weight-asian="bold" style:font-weight-complex="bold"/>
    </style:style>
    <style:style style:name="P24" style:family="paragraph" style:parent-style-name="Table_20_Contents">
      <style:paragraph-properties fo:text-align="center" style:justify-single-word="false"/>
      <style:text-properties style:font-name="微軟正黑體" fo:font-weight="bold" officeooo:rsid="00585771" officeooo:paragraph-rsid="00585771" style:font-name-asian="微軟正黑體" style:font-weight-asian="bold" style:font-weight-complex="bold"/>
    </style:style>
    <style:style style:name="P25" style:family="paragraph" style:parent-style-name="Standard">
      <style:text-properties fo:font-weight="normal" officeooo:paragraph-rsid="00611e90" style:font-weight-asian="normal" style:font-weight-complex="normal"/>
    </style:style>
    <style:style style:name="P26" style:family="paragraph" style:parent-style-name="Standard">
      <style:text-properties fo:font-weight="normal" officeooo:paragraph-rsid="0036dcf8" style:font-weight-asian="normal" style:font-weight-complex="normal"/>
    </style:style>
    <style:style style:name="P27" style:family="paragraph" style:parent-style-name="Standard">
      <style:paragraph-properties fo:line-height="115%" fo:text-align="justify" style:justify-single-word="false"/>
      <style:text-properties fo:font-weight="normal" officeooo:paragraph-rsid="0036dcf8" style:font-weight-asian="normal" style:font-weight-complex="normal"/>
    </style:style>
    <style:style style:name="P28" style:family="paragraph" style:parent-style-name="Standard">
      <style:paragraph-properties fo:text-align="justify" style:justify-single-word="false"/>
      <style:text-properties fo:font-weight="normal" officeooo:paragraph-rsid="004eaa1e" style:font-weight-asian="normal" style:font-weight-complex="normal"/>
    </style:style>
    <style:style style:name="P29" style:family="paragraph" style:parent-style-name="Standard">
      <style:paragraph-properties fo:text-align="justify" style:justify-single-word="false"/>
      <style:text-properties style:font-name="微軟正黑體" fo:font-weight="normal" officeooo:rsid="001e7414" officeooo:paragraph-rsid="004eaa1e" style:font-name-asian="微軟正黑體1" style:font-weight-asian="normal" style:font-weight-complex="normal"/>
    </style:style>
    <style:style style:name="P30" style:family="paragraph" style:parent-style-name="Standard">
      <style:paragraph-properties fo:line-height="115%" fo:text-align="justify" style:justify-single-word="false"/>
      <style:text-properties style:font-name="微軟正黑體" fo:font-weight="normal" officeooo:paragraph-rsid="004caf31" style:font-name-asian="微軟正黑體1" style:font-weight-asian="normal" style:font-weight-complex="normal"/>
    </style:style>
    <style:style style:name="P31" style:family="paragraph" style:parent-style-name="Standard">
      <style:paragraph-properties fo:line-height="115%" fo:text-align="center" style:justify-single-word="false"/>
      <style:text-properties style:font-name="微軟正黑體" fo:font-weight="bold" officeooo:paragraph-rsid="004caf31" style:font-name-asian="微軟正黑體1" style:font-weight-asian="bold" style:font-weight-complex="bold"/>
    </style:style>
    <style:style style:name="P32" style:family="paragraph" style:parent-style-name="Table_20_Contents">
      <style:paragraph-properties fo:line-height="115%" fo:text-align="center" style:justify-single-word="false"/>
      <style:text-properties style:font-name="微軟正黑體" fo:font-weight="normal" style:font-name-asian="微軟正黑體" style:font-weight-asian="normal" style:font-weight-complex="normal"/>
    </style:style>
    <style:style style:name="P33" style:family="paragraph" style:parent-style-name="Table_20_Contents">
      <style:paragraph-properties fo:line-height="115%" fo:text-align="center" style:justify-single-word="false"/>
      <style:text-properties style:font-name="微軟正黑體" fo:font-weight="normal" officeooo:rsid="00241aab" officeooo:paragraph-rsid="00241aab" style:font-name-asian="微軟正黑體" style:font-weight-asian="normal" style:font-weight-complex="normal"/>
    </style:style>
    <style:style style:name="P34" style:family="paragraph" style:parent-style-name="Standard">
      <style:paragraph-properties fo:text-align="justify" style:justify-single-word="false"/>
      <style:text-properties fo:font-weight="normal" officeooo:paragraph-rsid="002b9f6f" style:font-weight-asian="normal" style:font-weight-complex="normal"/>
    </style:style>
    <style:style style:name="P35" style:family="paragraph" style:parent-style-name="Standard">
      <style:paragraph-properties fo:text-align="justify" style:justify-single-word="false"/>
      <style:text-properties fo:font-weight="normal" officeooo:paragraph-rsid="002ae04e" style:font-weight-asian="normal" style:font-weight-complex="normal"/>
    </style:style>
    <style:style style:name="P36" style:family="paragraph" style:parent-style-name="Standard">
      <style:paragraph-properties fo:text-align="justify" style:justify-single-word="false"/>
      <style:text-properties style:font-name="微軟正黑體" fo:font-weight="normal" officeooo:rsid="002d03c6" officeooo:paragraph-rsid="002ae04e" style:font-name-asian="微軟正黑體1" style:font-weight-asian="normal" style:font-weight-complex="normal"/>
    </style:style>
    <style:style style:name="P37" style:family="paragraph" style:parent-style-name="Standard">
      <style:paragraph-properties fo:text-align="justify" style:justify-single-word="false"/>
      <style:text-properties fo:font-weight="normal" officeooo:paragraph-rsid="002da6ec" style:font-weight-asian="normal" style:font-weight-complex="normal"/>
    </style:style>
    <style:style style:name="P38" style:family="paragraph" style:parent-style-name="Standard">
      <style:paragraph-properties fo:text-align="justify" style:justify-single-word="false"/>
      <style:text-properties fo:font-weight="normal" officeooo:paragraph-rsid="002f8f7f" style:font-weight-asian="normal" style:font-weight-complex="normal"/>
    </style:style>
    <style:style style:name="P39" style:family="paragraph" style:parent-style-name="Standard">
      <style:paragraph-properties fo:text-align="justify" style:justify-single-word="false"/>
      <style:text-properties fo:font-weight="normal" officeooo:paragraph-rsid="004caf31" style:font-weight-asian="normal" style:font-weight-complex="normal"/>
    </style:style>
    <style:style style:name="P40" style:family="paragraph" style:parent-style-name="Standard">
      <style:paragraph-properties fo:text-align="justify" style:justify-single-word="false"/>
      <style:text-properties fo:font-weight="normal" officeooo:paragraph-rsid="0038009a" style:font-weight-asian="normal" style:font-weight-complex="normal"/>
    </style:style>
    <style:style style:name="P41" style:family="paragraph" style:parent-style-name="Standard">
      <style:paragraph-properties fo:text-align="justify" style:justify-single-word="false"/>
      <style:text-properties style:font-name="微軟正黑體" fo:font-weight="normal" officeooo:paragraph-rsid="0038009a" style:font-name-asian="微軟正黑體1" style:font-weight-asian="normal" style:font-weight-complex="normal"/>
    </style:style>
    <style:style style:name="P42" style:family="paragraph" style:parent-style-name="Standard">
      <style:paragraph-properties fo:text-align="justify" style:justify-single-word="false"/>
      <style:text-properties fo:font-weight="normal" officeooo:paragraph-rsid="00390682" style:font-weight-asian="normal" style:font-weight-complex="normal"/>
    </style:style>
    <style:style style:name="P43" style:family="paragraph" style:parent-style-name="Standard">
      <style:paragraph-properties fo:text-align="justify" style:justify-single-word="false"/>
      <style:text-properties fo:font-weight="normal" officeooo:paragraph-rsid="003d4ea3" style:font-weight-asian="normal" style:font-weight-complex="normal"/>
    </style:style>
    <style:style style:name="P44" style:family="paragraph" style:parent-style-name="Standard">
      <style:paragraph-properties fo:text-align="justify" style:justify-single-word="false"/>
      <style:text-properties style:font-name="微軟正黑體" fo:font-weight="normal" officeooo:rsid="0036dcf8" officeooo:paragraph-rsid="003d4ea3" style:font-name-asian="微軟正黑體1" style:font-weight-asian="normal" style:font-weight-complex="normal"/>
    </style:style>
    <style:style style:name="P45" style:family="paragraph" style:parent-style-name="Standard">
      <style:paragraph-properties fo:text-align="justify" style:justify-single-word="false"/>
      <style:text-properties style:font-name="微軟正黑體" fo:font-weight="bold" officeooo:paragraph-rsid="002583c6" style:font-name-asian="微軟正黑體" style:font-weight-asian="bold" style:font-weight-complex="bold"/>
    </style:style>
    <style:style style:name="P46" style:family="paragraph" style:parent-style-name="Standard">
      <style:paragraph-properties fo:text-align="justify" style:justify-single-word="false"/>
      <style:text-properties style:font-name="微軟正黑體" fo:font-weight="bold" officeooo:paragraph-rsid="004eaa1e" style:font-name-asian="微軟正黑體" style:font-weight-asian="bold" style:font-weight-complex="bold"/>
    </style:style>
    <style:style style:name="P47" style:family="paragraph" style:parent-style-name="Text_20_body">
      <style:paragraph-properties fo:text-align="justify" style:justify-single-word="false"/>
      <style:text-properties style:font-name="微軟正黑體" fo:font-weight="normal" officeooo:paragraph-rsid="00299683" style:font-name-asian="微軟正黑體" style:font-weight-asian="normal" style:font-weight-complex="normal"/>
    </style:style>
    <style:style style:name="P4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normal" style:letter-kerning="true" style:font-name-asian="Noto Sans TC"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P49" style:family="paragraph" style:parent-style-name="Standard">
      <style:paragraph-properties fo:text-align="justify" style:justify-single-word="false"/>
      <style:text-properties style:font-name="微軟正黑體" fo:font-weight="normal" officeooo:paragraph-rsid="002583c6" style:font-name-asian="微軟正黑體" style:font-weight-asian="normal" style:font-weight-complex="normal"/>
    </style:style>
    <style:style style:name="P50" style:family="paragraph" style:parent-style-name="Standard">
      <style:paragraph-properties fo:text-align="justify" style:justify-single-word="false"/>
      <style:text-properties style:font-name="微軟正黑體" fo:font-weight="normal" officeooo:paragraph-rsid="002ae04e" style:font-name-asian="微軟正黑體" style:font-weight-asian="normal" style:font-weight-complex="normal"/>
    </style:style>
    <style:style style:name="P51" style:family="paragraph" style:parent-style-name="Standard">
      <style:paragraph-properties fo:text-align="justify" style:justify-single-word="false"/>
      <style:text-properties style:font-name="微軟正黑體" fo:font-weight="normal" officeooo:paragraph-rsid="003461aa" style:font-name-asian="微軟正黑體" style:font-weight-asian="normal" style:font-weight-complex="normal"/>
    </style:style>
    <style:style style:name="P52" style:family="paragraph" style:parent-style-name="Standard">
      <style:paragraph-properties fo:text-align="justify" style:justify-single-word="false"/>
      <style:text-properties style:font-name="微軟正黑體" fo:font-weight="normal" officeooo:rsid="002583c6" officeooo:paragraph-rsid="002ae04e" style:font-name-asian="微軟正黑體" style:font-weight-asian="normal" style:font-weight-complex="normal"/>
    </style:style>
    <style:style style:name="P53" style:family="paragraph" style:parent-style-name="Standard">
      <style:paragraph-properties fo:text-align="justify" style:justify-single-word="false"/>
      <style:text-properties style:font-name="微軟正黑體" fo:font-weight="normal" officeooo:rsid="002d52ee" officeooo:paragraph-rsid="002ae04e" style:font-name-asian="微軟正黑體" style:font-weight-asian="normal" style:font-weight-complex="normal"/>
    </style:style>
    <style:style style:name="P54" style:family="paragraph" style:parent-style-name="Standard">
      <style:paragraph-properties fo:text-align="justify" style:justify-single-word="false"/>
      <style:text-properties style:font-name="微軟正黑體" fo:font-weight="bold" officeooo:paragraph-rsid="003ffd11" style:font-name-asian="微軟正黑體" style:font-weight-asian="bold" style:font-weight-complex="bold"/>
    </style:style>
    <style:style style:name="P55" style:family="paragraph" style:parent-style-name="Standard">
      <style:paragraph-properties fo:text-align="justify" style:justify-single-word="false"/>
      <style:text-properties style:font-name="微軟正黑體" fo:font-weight="normal" officeooo:rsid="002d52ee" officeooo:paragraph-rsid="003461aa" style:font-name-asian="微軟正黑體" style:font-weight-asian="normal" style:font-weight-complex="normal"/>
    </style:style>
    <style:style style:name="P56" style:family="paragraph" style:parent-style-name="Standard">
      <style:paragraph-properties fo:text-align="justify" style:justify-single-word="false"/>
      <style:text-properties style:font-name="微軟正黑體" fo:font-weight="normal" officeooo:rsid="0046d57f" officeooo:paragraph-rsid="00480aa6" style:font-name-asian="微軟正黑體" style:font-weight-asian="normal" style:font-weight-complex="normal"/>
    </style:style>
    <style:style style:name="P57" style:family="paragraph" style:parent-style-name="Standard">
      <style:paragraph-properties fo:text-align="justify" style:justify-single-word="false"/>
      <style:text-properties style:font-name="微軟正黑體" fo:font-weight="normal" officeooo:rsid="0046d57f" officeooo:paragraph-rsid="0046d57f" style:font-name-asian="微軟正黑體" style:font-weight-asian="normal" style:font-weight-complex="normal"/>
    </style:style>
    <style:style style:name="P58" style:family="paragraph" style:parent-style-name="Standard">
      <style:paragraph-properties fo:text-align="justify" style:justify-single-word="false"/>
      <style:text-properties style:font-name="微軟正黑體" fo:font-weight="normal" officeooo:rsid="0046d57f" officeooo:paragraph-rsid="0049d981" style:font-name-asian="微軟正黑體" style:font-weight-asian="normal" style:font-weight-complex="normal"/>
    </style:style>
    <style:style style:name="P59" style:family="paragraph" style:parent-style-name="Standard">
      <style:paragraph-properties fo:text-align="justify" style:justify-single-word="false"/>
      <style:text-properties style:font-name="微軟正黑體" fo:font-weight="normal" officeooo:rsid="0046d57f" officeooo:paragraph-rsid="004faaf5" style:font-name-asian="微軟正黑體" style:font-weight-asian="normal" style:font-weight-complex="normal"/>
    </style:style>
    <style:style style:name="P60" style:family="paragraph" style:parent-style-name="Standard">
      <style:paragraph-properties fo:text-align="justify" style:justify-single-word="false"/>
      <style:text-properties style:font-name="微軟正黑體" fo:font-weight="bold" officeooo:paragraph-rsid="004aa2dc" style:font-name-asian="微軟正黑體" style:font-weight-asian="bold" style:font-weight-complex="bold"/>
    </style:style>
    <style:style style:name="P61" style:family="paragraph" style:parent-style-name="Standard">
      <style:paragraph-properties fo:text-align="justify" style:justify-single-word="false"/>
      <style:text-properties style:font-name="微軟正黑體" fo:font-weight="normal" officeooo:paragraph-rsid="004aa2dc" style:font-name-asian="微軟正黑體" style:font-weight-asian="normal" style:font-weight-complex="normal"/>
    </style:style>
    <style:style style:name="P62" style:family="paragraph" style:parent-style-name="Standard">
      <style:paragraph-properties fo:text-align="justify" style:justify-single-word="false"/>
      <style:text-properties style:font-name="微軟正黑體" officeooo:paragraph-rsid="004aa2dc" style:font-name-asian="微軟正黑體"/>
    </style:style>
    <style:style style:name="P63" style:family="paragraph" style:parent-style-name="Standard">
      <style:paragraph-properties fo:text-align="justify" style:justify-single-word="false"/>
      <style:text-properties style:font-name="微軟正黑體" officeooo:paragraph-rsid="005386b2" style:font-name-asian="微軟正黑體"/>
    </style:style>
    <style:style style:name="P64" style:family="paragraph" style:parent-style-name="Standard">
      <style:paragraph-properties fo:text-align="justify" style:justify-single-word="false"/>
      <style:text-properties style:font-name="微軟正黑體" fo:font-weight="normal" officeooo:paragraph-rsid="003ea293" style:font-name-asian="微軟正黑體" style:font-weight-asian="normal" style:font-weight-complex="normal"/>
    </style:style>
    <style:style style:name="P65" style:family="paragraph" style:parent-style-name="Text_20_body">
      <style:paragraph-properties fo:text-align="justify" style:justify-single-word="false"/>
      <style:text-properties style:font-name="微軟正黑體" fo:font-weight="normal" officeooo:paragraph-rsid="004aa2dc" style:font-name-asian="微軟正黑體" style:font-weight-asian="normal" style:font-weight-complex="normal"/>
    </style:style>
    <style:style style:name="P66" style:family="paragraph" style:parent-style-name="Standard">
      <style:paragraph-properties fo:text-align="justify" style:justify-single-word="false"/>
      <style:text-properties style:font-name="微軟正黑體" fo:font-weight="normal" officeooo:paragraph-rsid="003ffd11" style:font-name-asian="微軟正黑體" style:font-weight-asian="normal" style:font-weight-complex="normal"/>
    </style:style>
    <style:style style:name="P67" style:family="paragraph" style:parent-style-name="Standard">
      <style:paragraph-properties fo:text-align="justify" style:justify-single-word="false"/>
      <style:text-properties style:font-name="微軟正黑體" fo:font-weight="normal" officeooo:rsid="002d52ee" officeooo:paragraph-rsid="0042d55d" style:font-name-asian="微軟正黑體" style:font-weight-asian="normal" style:font-weight-complex="normal"/>
    </style:style>
    <style:style style:name="P68" style:family="paragraph" style:parent-style-name="Standard">
      <style:paragraph-properties fo:text-align="justify" style:justify-single-word="false"/>
      <style:text-properties style:font-name="微軟正黑體" fo:font-weight="normal" officeooo:rsid="002d52ee" officeooo:paragraph-rsid="0043af69" style:font-name-asian="微軟正黑體" style:font-weight-asian="normal" style:font-weight-complex="normal"/>
    </style:style>
    <style:style style:name="P69" style:family="paragraph" style:parent-style-name="Standard">
      <style:paragraph-properties fo:text-align="justify" style:justify-single-word="false"/>
      <style:text-properties style:font-name="微軟正黑體" fo:font-weight="normal" officeooo:rsid="002d52ee" officeooo:paragraph-rsid="003ffd11" style:font-name-asian="微軟正黑體" style:font-weight-asian="normal" style:font-weight-complex="normal"/>
    </style:style>
    <style:style style:name="P70" style:family="paragraph" style:parent-style-name="Standard">
      <style:paragraph-properties fo:text-align="justify" style:justify-single-word="false"/>
      <style:text-properties style:font-name="微軟正黑體" fo:font-weight="normal" style:font-name-asian="微軟正黑體" style:font-weight-asian="normal" style:font-weight-complex="normal"/>
    </style:style>
    <style:style style:name="P71" style:family="paragraph" style:parent-style-name="Standard">
      <style:paragraph-properties fo:text-align="justify" style:justify-single-word="false"/>
      <style:text-properties style:font-name="微軟正黑體" officeooo:rsid="004aa2dc" officeooo:paragraph-rsid="00542d48" style:font-name-asian="微軟正黑體"/>
    </style:style>
    <style:style style:name="P72" style:family="paragraph" style:parent-style-name="Standard">
      <style:paragraph-properties fo:text-align="justify" style:justify-single-word="false"/>
      <style:text-properties style:font-name="微軟正黑體" fo:font-weight="normal" officeooo:rsid="002583c6" officeooo:paragraph-rsid="004aa2dc" style:font-name-asian="微軟正黑體" style:font-weight-asian="normal" style:font-name-complex="標楷體1" style:font-weight-complex="normal"/>
    </style:style>
    <style:style style:name="P73" style:family="paragraph" style:parent-style-name="Standard">
      <style:paragraph-properties fo:text-align="justify" style:justify-single-word="false"/>
      <style:text-properties style:font-name="微軟正黑體" fo:font-weight="normal" officeooo:rsid="002d52ee" officeooo:paragraph-rsid="004aa2dc" style:font-name-asian="微軟正黑體" style:font-weight-asian="normal" style:font-weight-complex="normal"/>
    </style:style>
    <style:style style:name="P74" style:family="paragraph" style:parent-style-name="Standard">
      <style:paragraph-properties fo:text-align="justify" style:justify-single-word="false"/>
      <style:text-properties style:font-name="微軟正黑體" fo:font-weight="normal" officeooo:rsid="002d52ee" officeooo:paragraph-rsid="0055c0b3" style:font-name-asian="微軟正黑體" style:font-weight-asian="normal" style:font-weight-complex="normal"/>
    </style:style>
    <style:style style:name="P75" style:family="paragraph" style:parent-style-name="Standard">
      <style:paragraph-properties fo:text-align="justify" style:justify-single-word="false"/>
      <style:text-properties style:font-name="微軟正黑體" fo:font-weight="normal" officeooo:rsid="002d52ee" officeooo:paragraph-rsid="004bcc6a" style:font-name-asian="微軟正黑體" style:font-weight-asian="normal" style:font-weight-complex="normal"/>
    </style:style>
    <style:style style:name="P76" style:family="paragraph" style:parent-style-name="Standard">
      <style:paragraph-properties fo:text-align="justify" style:justify-single-word="false"/>
      <style:text-properties style:font-name="微軟正黑體" fo:font-weight="normal" officeooo:rsid="002583c6" officeooo:paragraph-rsid="004bcc6a" style:font-name-asian="微軟正黑體" style:font-weight-asian="normal" style:font-name-complex="標楷體1" style:font-weight-complex="normal"/>
    </style:style>
    <style:style style:name="P77" style:family="paragraph" style:parent-style-name="Standard">
      <style:paragraph-properties fo:text-align="justify" style:justify-single-word="false"/>
      <style:text-properties officeooo:paragraph-rsid="004c56c5"/>
    </style:style>
    <style:style style:name="P78" style:family="paragraph" style:parent-style-name="Standard">
      <style:paragraph-properties fo:text-align="justify" style:justify-single-word="false"/>
      <style:text-properties officeooo:paragraph-rsid="0055c0b3"/>
    </style:style>
    <style:style style:name="P79" style:family="paragraph" style:parent-style-name="Standard">
      <style:paragraph-properties fo:text-align="justify" style:justify-single-word="false"/>
      <style:text-properties style:font-name="標楷體" style:font-name-asian="標楷體1"/>
    </style:style>
    <style:style style:name="P80" style:family="paragraph" style:parent-style-name="Standard">
      <style:paragraph-properties fo:line-height="0.635cm" fo:text-align="justify" style:justify-single-word="false"/>
    </style:style>
    <style:style style:name="T1" style:family="text">
      <style:text-properties style:font-name="標楷體" style:font-name-asian="標楷體1"/>
    </style:style>
    <style:style style:name="T2" style:family="text">
      <style:text-properties style:font-name="標楷體" fo:font-size="14pt" fo:font-weight="bold" style:font-name-asian="標楷體1" style:font-size-asian="14pt" style:font-weight-asian="bold" style:font-size-complex="14pt"/>
    </style:style>
    <style:style style:name="T3" style:family="text">
      <style:text-properties style:font-name="標楷體" fo:font-size="10pt" style:font-name-asian="標楷體1" style:font-size-asian="10pt"/>
    </style:style>
    <style:style style:name="T4" style:family="text">
      <style:text-properties style:font-name="標楷體" fo:font-size="10pt" officeooo:rsid="003ea293" style:font-name-asian="標楷體1" style:font-size-asian="10pt"/>
    </style:style>
    <style:style style:name="T5" style:family="text">
      <style:text-properties style:font-name="微軟正黑體" style:font-name-asian="微軟正黑體1" style:font-name-complex="標楷體1"/>
    </style:style>
    <style:style style:name="T6" style:family="text">
      <style:text-properties fo:font-size="12pt" fo:font-weight="bold" fo:background-color="#fafafa" style:font-name-asian="微軟正黑體" style:font-size-asian="12pt" style:font-weight-asian="bold" style:font-size-complex="12pt" style:font-weight-complex="bold"/>
    </style:style>
    <style:style style:name="T7" style:family="text">
      <style:text-properties style:font-name="微軟正黑體" style:font-name-asian="微軟正黑體1"/>
    </style:style>
    <style:style style:name="T8" style:family="text">
      <style:text-properties officeooo:rsid="00569f9f"/>
    </style:style>
    <style:style style:name="T9" style:family="text">
      <style:text-properties style:font-name="微軟正黑體" officeooo:rsid="0036dcf8" style:font-name-asian="微軟正黑體1"/>
    </style:style>
    <style:style style:name="T10" style:family="text">
      <style:text-properties style:font-name="微軟正黑體" officeooo:rsid="002da6ec" style:font-name-asian="微軟正黑體1"/>
    </style:style>
    <style:style style:name="T11" style:family="text">
      <style:text-properties style:font-name="微軟正黑體" officeooo:rsid="001e7414" style:font-name-asian="微軟正黑體1"/>
    </style:style>
    <style:style style:name="T12" style:family="text">
      <style:text-properties officeooo:rsid="002ae04e"/>
    </style:style>
    <style:style style:name="T13" style:family="text">
      <style:text-properties officeooo:rsid="0036dcf8"/>
    </style:style>
    <style:style style:name="T14" style:family="text">
      <style:text-properties officeooo:rsid="00241aab"/>
    </style:style>
    <style:style style:name="T15" style:family="text">
      <style:text-properties style:font-name="微軟正黑體" fo:font-weight="bold" style:font-name-asian="微軟正黑體1" style:font-weight-asian="bold" style:font-weight-complex="bold"/>
    </style:style>
    <style:style style:name="T16" style:family="text">
      <style:text-properties style:font-name="微軟正黑體" officeooo:rsid="002d03c6" style:font-name-asian="微軟正黑體1"/>
    </style:style>
    <style:style style:name="T17" style:family="text">
      <style:text-properties style:font-name="微軟正黑體" style:text-underline-style="solid" style:text-underline-width="auto" style:text-underline-color="font-color" fo:font-weight="bold" style:font-name-asian="微軟正黑體1" style:font-weight-asian="bold" style:font-weight-complex="bold"/>
    </style:style>
    <style:style style:name="T18" style:family="text">
      <style:text-properties style:font-name="微軟正黑體" officeooo:rsid="00390682" style:font-name-asian="微軟正黑體1"/>
    </style:style>
    <style:style style:name="T19" style:family="text">
      <style:text-properties style:font-name="微軟正黑體" style:text-underline-style="solid" style:text-underline-width="auto" style:text-underline-color="font-color" fo:font-weight="bold" officeooo:rsid="0036dcf8" style:font-name-asian="微軟正黑體1" style:font-weight-asian="bold" style:font-weight-complex="bold"/>
    </style:style>
    <style:style style:name="T20" style:family="text">
      <style:text-properties style:font-name-complex="標楷體1"/>
    </style:style>
    <style:style style:name="T21" style:family="text">
      <style:text-properties officeooo:rsid="00337a3f" style:font-name-complex="標楷體1"/>
    </style:style>
    <style:style style:name="T22" style:family="text">
      <style:text-properties officeooo:rsid="00299683" style:font-name-complex="標楷體1"/>
    </style:style>
    <style:style style:name="T23" style:family="text">
      <style:text-properties officeooo:rsid="003461aa"/>
    </style:style>
    <style:style style:name="T24" style:family="text">
      <style:text-properties fo:font-size="32pt" fo:font-weight="bold" fo:background-color="#fafafa" style:font-name-asian="微軟正黑體" style:font-size-asian="32pt" style:font-weight-asian="bold" style:font-size-complex="32pt" style:font-weight-complex="bold"/>
    </style:style>
    <style:style style:name="T25" style:family="text">
      <style:text-properties officeooo:rsid="00224511"/>
    </style:style>
    <style:style style:name="T26" style:family="text">
      <style:text-properties officeooo:rsid="0048cff1" style:font-name-complex="標楷體1"/>
    </style:style>
    <style:style style:name="T27" style:family="text">
      <style:text-properties officeooo:rsid="004aa2dc" style:font-name-complex="標楷體1"/>
    </style:style>
    <style:style style:name="T28" style:family="text">
      <style:text-properties officeooo:rsid="003ffd11" style:font-name-complex="標楷體1"/>
    </style:style>
    <style:style style:name="T29" style:family="text">
      <style:text-properties officeooo:rsid="004aa2dc"/>
    </style:style>
    <style:style style:name="T30" style:family="text">
      <style:text-properties officeooo:rsid="002583c6"/>
    </style:style>
    <style:style style:name="T31" style:family="text">
      <style:text-properties style:text-underline-style="solid" style:text-underline-width="auto" style:text-underline-color="font-color" fo:font-weight="bold" officeooo:rsid="002583c6" style:font-weight-asian="bold" style:font-weight-complex="bold"/>
    </style:style>
    <style:style style:name="T32" style:family="text">
      <style:text-properties officeooo:rsid="00480aa6"/>
    </style:style>
    <style:style style:name="T33" style:family="text">
      <style:text-properties officeooo:rsid="0049d981"/>
    </style:style>
    <style:style style:name="T34" style:family="text">
      <style:text-properties officeooo:rsid="004eaa1e" style:font-name-complex="標楷體1"/>
    </style:style>
    <style:style style:name="T35" style:family="text">
      <style:text-properties fo:font-weight="bold" style:font-weight-asian="bold" style:font-weight-complex="bold"/>
    </style:style>
    <style:style style:name="T36" style:family="text">
      <style:text-properties fo:font-weight="normal" officeooo:rsid="004aa2dc" style:font-weight-asian="normal" style:font-weight-complex="normal"/>
    </style:style>
    <style:style style:name="T37" style:family="text">
      <style:text-properties fo:font-weight="normal" officeooo:rsid="002583c6" style:font-weight-asian="normal" style:font-weight-complex="normal"/>
    </style:style>
    <style:style style:name="T38" style:family="text">
      <style:text-properties fo:font-weight="bold" style:font-weight-asian="bold" style:font-name-complex="標楷體1" style:font-weight-complex="bold"/>
    </style:style>
    <style:style style:name="T39" style:family="text">
      <style:text-properties fo:font-weight="bold" officeooo:rsid="004eaa1e" style:font-weight-asian="bold" style:font-name-complex="標楷體1" style:font-weight-complex="bold"/>
    </style:style>
    <style:style style:name="T40" style:family="text">
      <style:text-properties fo:font-weight="bold" officeooo:rsid="00299683" style:font-weight-asian="bold" style:font-name-complex="標楷體1" style:font-weight-complex="bold"/>
    </style:style>
    <style:style style:name="T41" style:family="text">
      <style:text-properties fo:font-weight="bold" officeooo:rsid="003fe267" style:font-weight-asian="bold" style:font-name-complex="標楷體1" style:font-weight-complex="bold"/>
    </style:style>
    <style:style style:name="T42" style:family="text">
      <style:text-properties officeooo:rsid="002d52ee"/>
    </style:style>
    <style:style style:name="T43" style:family="text">
      <style:text-properties officeooo:rsid="004eaa1e"/>
    </style:style>
    <style:style style:name="T44" style:family="text">
      <style:text-properties officeooo:rsid="003461aa" style:font-name-complex="標楷體1"/>
    </style:style>
    <style:style style:name="T45" style:family="text">
      <style:text-properties officeooo:rsid="004b84b9" style:font-name-complex="標楷體1"/>
    </style:style>
    <style:style style:name="T46" style:family="text">
      <style:text-properties fo:font-weight="normal" officeooo:rsid="003461aa" style:font-weight-asian="normal" style:font-name-complex="標楷體1" style:font-weight-complex="normal"/>
    </style:style>
    <style:style style:name="T47" style:family="text">
      <style:text-properties fo:font-weight="normal" officeooo:rsid="004eaa1e" style:font-weight-asian="normal" style:font-name-complex="標楷體1" style:font-weight-complex="normal"/>
    </style:style>
    <style:style style:name="T48" style:family="text">
      <style:text-properties fo:font-weight="normal" officeooo:rsid="002583c6" style:font-weight-asian="normal" style:font-name-complex="標楷體1" style:font-weight-complex="normal"/>
    </style:style>
    <style:style style:name="T49" style:family="text">
      <style:text-properties officeooo:rsid="002583c6" style:font-name-complex="標楷體1"/>
    </style:style>
    <style:style style:name="T50" style:family="text">
      <style:text-properties officeooo:rsid="004bcc6a" style:font-name-complex="標楷體1"/>
    </style:style>
    <style:style style:name="T51" style:family="text">
      <style:text-properties officeooo:rsid="004c56c5" style:font-name-complex="標楷體1"/>
    </style:style>
    <style:style style:name="T52" style:family="text">
      <style:text-properties style:font-name="微軟正黑體" fo:font-weight="normal" officeooo:rsid="002d52ee" style:font-name-asian="微軟正黑體" style:font-weight-asian="normal" style:font-weight-complex="normal"/>
    </style:style>
    <style:style style:name="T53" style:family="text">
      <style:text-properties style:font-name="微軟正黑體" style:font-name-asian="微軟正黑體"/>
    </style:style>
    <style:style style:name="T54" style:family="text">
      <style:text-properties fo:font-weight="normal" officeooo:rsid="004aa2dc" style:font-weight-asian="normal" style:font-name-complex="標楷體1" style:font-weight-complex="normal"/>
    </style:style>
    <style:style style:name="T55" style:family="text">
      <style:text-properties fo:font-weight="normal" officeooo:rsid="004c56c5" style:font-weight-asian="normal" style:font-name-complex="標楷體1" style:font-weight-complex="normal"/>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run-through="foreground" style:wrap="run-through" style:number-wrapped-paragraphs="no-limit" style:vertical-pos="from-top" style:vertical-rel="paragraph" style:horizontal-pos="from-left" style:horizontal-rel="paragraph"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3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true" style:writing-mode="lr-tb" style:editable="false">
        <style:columns fo:column-count="2" fo:column-gap="0.423cm">
          <style:column-sep style:width="0.002cm" style:color="#000000" style:height="100%" style:style="none"/>
          <style:column style:rel-width="32767*" fo:start-indent="0cm" fo:end-indent="0.211cm"/>
          <style:column style:rel-width="32768*" fo:start-indent="0.211cm" fo:end-indent="0cm"/>
        </style:columns>
      </style:section-properties>
    </style:style>
    <style:style style:name="gr1" style:family="graphic">
      <style:graphic-properties draw:stroke="none" svg:stroke-color="#000000" draw:fill="none" draw:fill-color="#ffffff" fo:min-height="0.65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parent-style-name="Frame">
      <style:graphic-properties draw:stroke="none" svg:stroke-width="0cm" draw:fill="none" loext:fill-use-slide-background="false" draw:textarea-vertical-align="top" draw:auto-grow-height="false" fo:min-height="0.707cm" fo:min-width="1.96cm" fo:padding-top="0cm" fo:padding-bottom="0cm" fo:padding-left="0cm" fo:padding-right="0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none" svg:stroke-color="#000000" draw:fill="none" draw:fill-color="#ffffff" fo:min-height="1.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桃園市立大有國民中學114學年度第二學期第三次評量試卷</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office:value-type="string">
            <text:p text:style-name="P2" loext:marker-style-name="T1"><text:span text:style-name="T1">年 級</text:span><text:span text:style-name="T1"/></text:p>
          </table:table-cell>
          <table:table-cell table:style-name="表格1.A1" office:value-type="string">
            <text:p text:style-name="P2" loext:marker-style-name="T2"><text:span text:style-name="T2">八</text:span><text:span text:style-name="T2"/></text:p>
          </table:table-cell>
          <table:table-cell table:style-name="表格1.A1" office:value-type="string">
            <text:p text:style-name="P2" loext:marker-style-name="T1"><text:span text:style-name="T1">考 試</text:span><text:span text:style-name="T1"/></text:p>
            <text:p text:style-name="P2" loext:marker-style-name="T1"><text:span text:style-name="T1">科 目</text:span><text:span text:style-name="T1"/></text:p>
          </table:table-cell>
          <table:table-cell table:style-name="表格1.A1" table:number-columns-spanned="3" office:value-type="string">
            <text:p text:style-name="P2" loext:marker-style-name="T2"><text:span text:style-name="T2">地理</text:span><text:span text:style-name="T2"/></text:p>
          </table:table-cell>
          <table:covered-table-cell/>
          <table:covered-table-cell/>
          <table:table-cell table:style-name="表格1.A1" office:value-type="string">
            <text:p text:style-name="P2" loext:marker-style-name="T1"><text:span text:style-name="T1">命 題</text:span><text:span text:style-name="T1"/></text:p>
            <text:p text:style-name="P2" loext:marker-style-name="T1"><text:span text:style-name="T1">範 圍</text:span><text:span text:style-name="T1"/></text:p>
          </table:table-cell>
          <table:table-cell table:style-name="表格1.A1" office:value-type="string">
            <text:p text:style-name="P2" loext:marker-style-name="T3"><text:span text:style-name="T3">L5-L</text:span><text:span text:style-name="T4">6</text:span></text:p>
          </table:table-cell>
          <table:table-cell table:style-name="表格1.A1" office:value-type="string">
            <text:p text:style-name="P2" loext:marker-style-name="T1"><text:span text:style-name="T1">作 答</text:span><text:span text:style-name="T1"/></text:p>
            <text:p text:style-name="P2" loext:marker-style-name="T1"><text:span text:style-name="T1">時 間</text:span><text:span text:style-name="T1"/></text:p>
          </table:table-cell>
          <table:table-cell table:style-name="表格1.A1" office:value-type="string">
            <text:p text:style-name="P2" loext:marker-style-name="T1"><text:span text:style-name="T1">45分</text:span><text:span text:style-name="T1"/></text:p>
          </table:table-cell>
        </table:table-row>
        <table:table-row table:style-name="表格1.1">
          <table:table-cell table:style-name="表格1.A1" office:value-type="string">
            <text:p text:style-name="P2" loext:marker-style-name="T1"><text:span text:style-name="T1">班 級</text:span><text:span text:style-name="T1"/></text:p>
          </table:table-cell>
          <table:table-cell table:style-name="表格1.A1" office:value-type="string">
            <text:p text:style-name="P3" loext:marker-style-name="T1"/>
          </table:table-cell>
          <table:table-cell table:style-name="表格1.A1" office:value-type="string">
            <text:p text:style-name="P2" loext:marker-style-name="T1"><text:span text:style-name="T1">姓 名</text:span><text:span text:style-name="T1"/></text:p>
          </table:table-cell>
          <table:table-cell table:style-name="表格1.A1" office:value-type="string">
            <text:p text:style-name="P3" loext:marker-style-name="T1"/>
          </table:table-cell>
          <table:table-cell table:style-name="表格1.A1" office:value-type="string">
            <text:p text:style-name="P2" loext:marker-style-name="T1"><text:span text:style-name="T1">座 號</text:span><text:span text:style-name="T1"/></text:p>
          </table:table-cell>
          <table:table-cell table:style-name="表格1.A1" office:value-type="string">
            <text:p text:style-name="P3" loext:marker-style-name="T1"/>
          </table:table-cell>
          <table:table-cell table:style-name="表格1.A1" office:value-type="string">
            <text:p text:style-name="P2" loext:marker-style-name="T1"><text:span text:style-name="T1">分 數</text:span><text:span text:style-name="T1"/></text:p>
          </table:table-cell>
          <table:table-cell table:style-name="表格1.A1" table:number-columns-spanned="3" office:value-type="string">
            <text:p text:style-name="P3" loext:marker-style-name="T1"/>
          </table:table-cell>
          <table:covered-table-cell/>
          <table:covered-table-cell/>
        </table:table-row>
      </table:table>
      <text:p text:style-name="P4"><text:span text:style-name="T5">◎本卷兩張四面 42 題。1-16 題每題 3 分；17-42 題每題 2 分</text:span><draw:frame draw:style-name="fr1" draw:name="影像6" text:anchor-type="char" svg:x="12.058cm" svg:y="0.575cm" svg:width="9.509cm" svg:height="3.785cm" draw:z-index="6"><draw:image xlink:href="Pictures/100000010000058300000156ABEE37F6.png" xlink:type="simple" xlink:show="embed" xlink:actuate="onLoad" draw:mime-type="image/png"/></draw:frame><text:span text:style-name="T5">，共 100 分。 </text:span></text:p>
      <text:p text:style-name="P5">一、單題</text:p>
      <text:p text:style-name="P6"><draw:frame text:anchor-type="paragraph" draw:z-index="28" draw:name="文字外框 8" draw:style-name="gr1" draw:text-style-name="P7" svg:width="1.87cm" svg:height="0.653cm" svg:x="14.474cm" svg:y="0.166cm"><draw:text-box><text:p><text:span text:style-name="T6">圖一</text:span></text:p></draw:text-box></draw:frame><draw:frame text:anchor-type="paragraph" draw:z-index="5" draw:name="文字外框 12" draw:style-name="gr1" draw:text-style-name="P7" svg:width="1.87cm" svg:height="0.653cm" svg:x="12.852cm" svg:y="0.166cm"><draw:text-box><text:p><text:span text:style-name="T6">圖一</text:span></text:p></draw:text-box></draw:frame><draw:custom-shape text:anchor-type="char" draw:z-index="31" draw:name="文字外框 1" draw:style-name="gr2" draw:text-style-name="P9" svg:width="1.959cm" svg:height="0.706cm" svg:x="14.968cm" svg:y="0.166cm"><text:p text:style-name="P8"/><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7">01.( <text:s text:c="5"/>)圖一為非洲「某緯度」的地形剖面圖，其最可能在哪條</text:span></text:p>
      <text:p text:style-name="P10"><text:s text:c="14"/>緯線附近？(A)0º (B)23.5ºN (C)23.5ºS (D)40ºN</text:p>
      <text:p text:style-name="P10">02.( <text:s text:c="5"/>)非洲的氣候大致呈現南北對稱分布，其原因為何？</text:p>
      <text:p text:style-name="P10"><text:s text:c="14"/>(A)海陸差異 (B)山地廣大 (C)高壓壟罩 (D)赤道橫貫</text:p>
      <text:p text:style-name="P11">03.( <text:s text:c="5"/>)承上題，雖然非洲氣候呈現南北對稱，但卻常出現相同氣候類型在南北半球乾、濕季時間不同的情形，其原</text:p>
      <text:p text:style-name="P12"><text:s text:c="14"/><text:span text:style-name="T7">因為何？(A)太陽直射位置改變 <text:s/>(B)沿海地區洋流交會 (C)內陸距海遙遠乾燥 (D)地勢起伏高低不同</text:span></text:p>
      <text:p text:style-name="P10">04.( <text:s text:c="5"/>)臺灣的南島語族研究世界聞名。若我們從臺灣出發，一路向西尋找世界各地的南島語族，最後會抵達非洲東</text:p>
      <text:p text:style-name="P11"><text:s text:c="14"/>岸的第一大島。當地居民的飲食以稻米為主，且其語言與印尼語有高度相似性。請問這群生活在非洲的</text:p>
      <text:p text:style-name="P12"><text:s text:c="13"/><text:span text:style-name="T7">「南島遠親」指的是哪一個族群？(A)馬賽人 (B)俾格米人 (C)布希曼人 (D)馬拉加西人</text:span></text:p>
      <text:p text:style-name="P10">05.( <text:s text:c="5"/>)19世紀中葉蘇伊士運河開通後，歐洲到亞洲的航程縮短了上萬公里。在此運河開通「之前」，西歐的商船前</text:p>
      <text:p text:style-name="P10"><text:s text:c="14"/>往亞洲必須繞道非洲好望角。請問這條傳統的「舊航線」，主要依序跨越了哪些大洋？</text:p>
      <text:p text:style-name="P6"><text:span text:style-name="T7"><text:s text:c="14"/>(A)地中海</text:span><text:span text:style-name="T5">→印度洋</text:span><text:span text:style-name="T7"> (B)太平洋</text:span><text:span text:style-name="T5">→大西洋</text:span><text:span text:style-name="T7"> (C)印度洋</text:span><text:span text:style-name="T5">→</text:span><text:span text:style-name="T7">大西洋 (D)大西洋</text:span><text:span text:style-name="T5">→印度洋</text:span></text:p>
      <text:p text:style-name="P10">06.( <text:s text:c="5"/>)某條河流雖然在「長度」上並非非洲第一，但因其幹流與支流多分布於熱帶雨林氣候，降雨豐沛，使其成為</text:p>
      <text:p text:style-name="P10"><text:s text:c="14"/>非洲「流量最大」且「水力發電潛能最高」的河川。請問該河川是？(A)橘河 (B)尼羅河 (C)尼日河 (D)剛果河</text:p>
      <text:p text:style-name="P10">07.( <text:s text:c="5"/>)非洲的地形分布主要以何者為主？</text:p>
      <text:p text:style-name="P6"><draw:frame draw:style-name="fr2" draw:name="影像2" text:anchor-type="char" svg:x="1.457cm" svg:y="0.035cm" svg:width="4.941cm" svg:height="2.819cm" draw:z-index="0"><draw:image xlink:href="Pictures/10000001000001CF00000103C62E9A38.png" xlink:type="simple" xlink:show="embed" xlink:actuate="onLoad" draw:mime-type="image/png"/></draw:frame><draw:frame draw:style-name="fr2" draw:name="影像5" text:anchor-type="char" svg:x="16.697cm" svg:y="-0.023cm" svg:width="5.267cm" svg:height="2.965cm" draw:z-index="3"><draw:image xlink:href="Pictures/10000001000001BA000000FADDCF23BF.png" xlink:type="simple" xlink:show="embed" xlink:actuate="onLoad" draw:mime-type="image/png"/></draw:frame><text:span text:style-name="T7"><text:s text:c="2"/></text:span><draw:frame draw:style-name="fr2" draw:name="影像3" text:anchor-type="char" svg:x="6.473cm" svg:y="0.071cm" svg:width="4.964cm" svg:height="2.842cm" draw:z-index="1"><draw:image xlink:href="Pictures/10000001000001C0000000FDB1BE20B3.png" xlink:type="simple" xlink:show="embed" xlink:actuate="onLoad" draw:mime-type="image/png"/></draw:frame><draw:frame draw:style-name="fr2" draw:name="影像4" text:anchor-type="char" svg:x="11.511cm" svg:y="0.083cm" svg:width="5.188cm" svg:height="2.842cm" draw:z-index="2"><draw:image xlink:href="Pictures/10000001000001C3000000F76E86FEE2.png" xlink:type="simple" xlink:show="embed" xlink:actuate="onLoad" draw:mime-type="image/png"/></draw:frame></text:p>
      <text:p text:style-name="P10"/>
      <text:p text:style-name="P10"/>
      <text:p text:style-name="P10"/>
      <text:p text:style-name="P11">08.( <text:s text:c="5"/>)非洲北部與南部不論在人種、宗教或經濟生活上，都呈現截然不同的景觀。若從地理空間的角度來看，這種</text:p>
      <text:p text:style-name="P12"><text:s text:c="14"/><text:span text:style-name="T7">巨大文化差異的形成，主要與下列哪一個天然屏障的阻隔有關？</text:span></text:p>
      <text:p text:style-name="P10"><text:s text:c="14"/>(A)剛果盆地 (B)東非高原 (C)撒哈拉沙漠 (D)納米比沙漠</text:p>
      <text:p text:style-name="P13">09.( <text:s text:c="5"/>)某國過往曾因殖民者的區別對待，導致境內胡圖族與圖西族爆發慘烈內戰。如今該國實施高效能治理與科技</text:p>
      <text:p text:style-name="P13"><text:s text:c="14"/>產業政策，被國際社會譽為「非洲的新加坡」。該國指的是？</text:p>
      <text:p text:style-name="P14"><text:span text:style-name="T7"><text:s text:c="14"/>(A)位於非洲最南的南非 (B)位居中部赤道的剛果 (C)位於東非高原上的盧安達 (D)位居非洲之角上的索馬利亞</text:span> <text:s text:c="4"/></text:p>
      <text:p text:style-name="P15">1<text:span text:style-name="T8">0</text:span>.( <text:s text:c="5"/>)海洋通常能提供陸地充沛的水氣。然而位於漠南非洲的納米比沙漠，雖然緊鄰海洋卻極度乾燥。造成此一</text:p>
      <text:p text:style-name="P15"><text:s text:c="14"/>「沿海沙漠」奇景的原因，除了長年受副熱帶高壓壟罩外，還與下列哪一個環境因素有關？</text:p>
      <text:p text:style-name="P16"><text:s text:c="14"/>(A)涼流流經 (B)太陽直射 (C)西風吹拂 (D)地勢較高</text:p>
      <text:p text:style-name="P17">1<text:span text:style-name="T8">1</text:span>.( <text:s text:c="5"/>)非洲東側分布著許多狹長的湖泊與高聳的火山，甚至成為國家間的天然分界線。請問此處獨特的地形景觀，</text:p>
      <text:p text:style-name="P17"><text:s text:c="14"/>主要與下列哪一個地質作用最相關？(A)降水較多 (B)板塊張裂 (C)河川侵蝕 (D)風化作用</text:p>
      <text:p text:style-name="P18">1<text:span text:style-name="T8">2</text:span>.( <text:s text:c="5"/>)表一為非洲宗教比較表，在非洲信徒最多的兩個宗教其擴張與地理位置鄰近或近代歐洲殖民歷史密不可分。</text:p>
      <text:p text:style-name="P18"><text:s text:c="14"/>這兩種宗教最可能為？(A)基督教、印度教 (B)印度教、伊斯蘭教 (C)佛教、伊斯蘭教 (D)基督教、伊斯蘭教 </text:p>
      <text:p text:style-name="P19">表一</text:p>
      <table:table table:name="表格3" table:style-name="表格3">
        <table:table-column table:style-name="表格3.A"/>
        <table:table-column table:style-name="表格3.B"/>
        <table:table-column table:style-name="表格3.C"/>
        <table:table-column table:style-name="表格3.D"/>
        <table:table-column table:style-name="表格3.E"/>
        <table:table-row>
          <table:table-cell table:style-name="表格3.A1" office:value-type="string">
            <text:p text:style-name="P20"/>
          </table:table-cell>
          <table:table-cell table:style-name="表格3.A1" office:value-type="string">
            <text:p text:style-name="P20">A</text:p>
          </table:table-cell>
          <table:table-cell table:style-name="表格3.A1" office:value-type="string">
            <text:p text:style-name="P20">B</text:p>
          </table:table-cell>
          <table:table-cell table:style-name="表格3.A1" office:value-type="string">
            <text:p text:style-name="P20">C</text:p>
          </table:table-cell>
          <table:table-cell table:style-name="表格3.E1" office:value-type="string">
            <text:p text:style-name="P20">D</text:p>
          </table:table-cell>
        </table:table-row>
        <table:table-row table:style-name="表格3.2">
          <table:table-cell table:style-name="表格3.A2" office:value-type="string">
            <text:p text:style-name="P21">主要分布位置</text:p>
          </table:table-cell>
          <table:table-cell table:style-name="表格3.A2" office:value-type="string">
            <text:p text:style-name="P22">北非大部分地區</text:p>
          </table:table-cell>
          <table:table-cell table:style-name="表格3.A2" office:value-type="string">
            <text:p text:style-name="P21">漠南非洲大部分地區</text:p>
          </table:table-cell>
          <table:table-cell table:style-name="表格3.A2" office:value-type="string">
            <text:p text:style-name="P21">撒哈拉沙漠以南內陸偏遠地區</text:p>
          </table:table-cell>
          <table:table-cell table:style-name="表格3.E2" office:value-type="string">
            <text:p text:style-name="P23">東南沿海與西南沿海</text:p>
          </table:table-cell>
        </table:table-row>
        <table:table-row table:style-name="表格3.3">
          <table:table-cell table:style-name="表格3.A2" office:value-type="string">
            <text:p text:style-name="P20">信徒佔非洲人口比例</text:p>
          </table:table-cell>
          <table:table-cell table:style-name="表格3.A2" office:value-type="string">
            <text:p text:style-name="P24">45%</text:p>
          </table:table-cell>
          <table:table-cell table:style-name="表格3.A2" office:value-type="string">
            <text:p text:style-name="P24">45%</text:p>
          </table:table-cell>
          <table:table-cell table:style-name="表格3.A2" office:value-type="string">
            <text:p text:style-name="P24">8%</text:p>
          </table:table-cell>
          <table:table-cell table:style-name="表格3.E2" office:value-type="string">
            <text:p text:style-name="P24">2%</text:p>
          </table:table-cell>
        </table:table-row>
      </table:table>
      <text:p text:style-name="P25"><text:soft-page-break/><text:span text:style-name="T7">13.( <text:s text:c="5"/>)漠南非洲擁有許多礦產資源，許多國家甚至以礦產出口作為主要收入來源，如安哥拉：石油</text:span><text:span text:style-name="T9">90%，尚比亞：</text:span></text:p>
      <text:p text:style-name="P25"><text:s text:c="14"/><text:span text:style-name="T9">銅礦70%，這種情況讓這些國家面臨了什麼風險？</text:span></text:p>
      <text:p text:style-name="P26"><text:s text:c="14"/><text:span text:style-name="T9">(A)糧食缺乏需要進口 (B)貧富差距逐年縮小 (C)產業發展日漸均衡 (D)市場價格影響收入</text:span></text:p>
      <text:p text:style-name="P27"><text:span text:style-name="T7">1</text:span><text:span text:style-name="T10">4</text:span><text:span text:style-name="T7">.( <text:s text:c="5"/>)承上題，漠南非洲擁有許多礦產的原因為何？</text:span></text:p>
      <text:p text:style-name="P27"><text:s text:c="14"/><text:span text:style-name="T7">(A)多處板塊交界 (B)多屬熱帶氣候 (C)風化作用旺盛 (D)位於古老陸塊</text:span></text:p>
      <text:p text:style-name="P12"><text:span text:style-name="T7">1</text:span><text:span text:style-name="T9">5</text:span><text:span text:style-name="T7">.( <text:s text:c="5"/>)觀察非洲地圖，可以發現許多國家的國界呈現筆直的直線或沿著經緯線劃分。這種「幾何國界」的外形，正</text:span></text:p>
      <text:p text:style-name="P12"><text:s text:c="13"/><text:span text:style-name="T7">是導致現代非洲許多國家境內「種族衝突不斷」的根源。其主要原因為何？</text:span></text:p>
      <text:p text:style-name="P10"><text:s text:c="13"/>(A)此劃分打破了傳統疆界，造成不同族群被迫同處一國 (B)此劃分使資源分布不均，引發各國長期的環境難民</text:p>
      <text:p text:style-name="P10"><text:s text:c="13"/>(C)此劃分使得國土面積過小，難以發展大規模跨國經濟 (D)此劃分使境內白人掌權，至今仍普遍實施隔離政策</text:p>
      <text:p text:style-name="P28"><text:span text:style-name="T7">1</text:span><text:span text:style-name="T9">6</text:span><text:span text:style-name="T7">.( <text:s text:c="5"/>)阿雪、王子、琦玉、黑崎</text:span><text:span text:style-name="T11">四人預計暑假時到非洲旅行，他們在做旅遊攻略時</text:span><draw:frame draw:style-name="fr3" draw:name="影像20" text:anchor-type="char" svg:x="16.979cm" svg:y="0.035cm" svg:width="4.941cm" svg:height="3.914cm" draw:z-index="29"><draw:image xlink:href="Pictures/10000001000001F9000001A270371B47.png" xlink:type="simple" xlink:show="embed" xlink:actuate="onLoad" draw:mime-type="image/png"/></draw:frame></text:p>
      <text:p text:style-name="P29"><text:s text:c="14"/>看見了圖二的景象，關於他們對於該地點的描述，何者正確？</text:p>
      <text:p text:style-name="P28"><text:s text:c="13"/><text:span text:style-name="T11">(A)阿雪 ：此地全年多雨，林木相當茂密 <text:s/>(B)王子：西風影響下，降水型態夏乾冬雨</text:span></text:p>
      <text:p text:style-name="P28"><text:s text:c="13"/><text:span text:style-name="T11">(C)琦玉 ：因緯度較高，所以年溫差較大 <text:s/>(D)黑崎：乾濕季明顯，位於雨林沙漠之間</text:span></text:p>
      <text:p text:style-name="P30"><text:span text:style-name="T12">1</text:span><text:span text:style-name="T13">7</text:span>.( <text:s text:c="5"/>)東南亞與非洲皆有熱帶栽培業，表二為兩地該產業的比較，何者正確？ <text:s text:c="3"/></text:p>
      <text:p text:style-name="P31"><draw:frame text:anchor-type="paragraph" draw:z-index="27" draw:name="文字外框 10" draw:style-name="gr1" draw:text-style-name="P7" svg:width="1.87cm" svg:height="0.653cm" svg:x="20.877cm" svg:y="0.037cm"><draw:text-box><text:p><text:span text:style-name="T6">圖三</text:span></text:p></draw:text-box></draw:frame><draw:frame text:anchor-type="paragraph" draw:z-index="32" draw:name="文字外框 13" draw:style-name="gr1" draw:text-style-name="P7" svg:width="1.87cm" svg:height="0.653cm" svg:x="17.138cm" svg:y="0.037cm"><draw:text-box><text:p><text:span text:style-name="T6">圖二</text:span></text:p></draw:text-box></draw:frame><text:s text:c="44"/>表二 <text:s text:c="5"/></text:p>
      <table:table table:name="表格2" table:style-name="表格2">
        <table:table-column table:style-name="表格2.A"/>
        <table:table-column table:style-name="表格2.B"/>
        <table:table-column table:style-name="表格2.C"/>
        <table:table-row>
          <table:table-cell table:style-name="表格2.A1" office:value-type="string">
            <text:p text:style-name="P32"/>
          </table:table-cell>
          <table:table-cell table:style-name="表格2.A1" office:value-type="string">
            <text:p text:style-name="P32">非洲</text:p>
          </table:table-cell>
          <table:table-cell table:style-name="表格2.C1" office:value-type="string">
            <text:p text:style-name="P32">東南亞</text:p>
          </table:table-cell>
        </table:table-row>
        <table:table-row>
          <table:table-cell table:style-name="表格2.A2" office:value-type="string">
            <text:p text:style-name="P32">(A)種植地區</text:p>
          </table:table-cell>
          <table:table-cell table:style-name="表格2.A2" office:value-type="string">
            <text:p text:style-name="P32">均為熱帶雨林氣候</text:p>
          </table:table-cell>
          <table:table-cell table:style-name="表格2.C2" office:value-type="string">
            <text:p text:style-name="P32">均為熱帶季風氣候</text:p>
          </table:table-cell>
        </table:table-row>
        <table:table-row>
          <table:table-cell table:style-name="表格2.A2" office:value-type="string">
            <text:p text:style-name="P32">(B)作物種類</text:p>
          </table:table-cell>
          <table:table-cell table:style-name="表格2.A2" office:value-type="string">
            <text:p text:style-name="P32">咖啡、可可</text:p>
          </table:table-cell>
          <table:table-cell table:style-name="表格2.C2" office:value-type="string">
            <text:p text:style-name="P32">油棕、橡膠</text:p>
          </table:table-cell>
        </table:table-row>
        <table:table-row>
          <table:table-cell table:style-name="表格2.A2" office:value-type="string">
            <text:p text:style-name="P32"><text:span text:style-name="T14">(</text:span>C<text:span text:style-name="T14">)</text:span>產品市場</text:p>
          </table:table-cell>
          <table:table-cell table:style-name="表格2.A2" office:value-type="string">
            <text:p text:style-name="P33">供應國內糧食為主</text:p>
          </table:table-cell>
          <table:table-cell table:style-name="表格2.C2" office:value-type="string">
            <text:p text:style-name="P32">供應國際市場為主</text:p>
          </table:table-cell>
        </table:table-row>
        <table:table-row table:style-name="表格2.5">
          <table:table-cell table:style-name="表格2.A2" office:value-type="string">
            <text:p text:style-name="P32"><text:span text:style-name="T14">(D)</text:span>資金來源</text:p>
          </table:table-cell>
          <table:table-cell table:style-name="表格2.A2" office:value-type="string">
            <text:p text:style-name="P32">當地政府全額補助</text:p>
          </table:table-cell>
          <table:table-cell table:style-name="表格2.C2" office:value-type="string">
            <text:p text:style-name="P32">歐美洲殖民者提供</text:p>
          </table:table-cell>
        </table:table-row>
      </table:table>
      <text:p text:style-name="P34"><text:span text:style-name="T7">1</text:span><text:span text:style-name="T9">8</text:span><text:span text:style-name="T7">.( <text:s text:c="5"/>)跨國企業在評估海外投資時，常透過「人口金字塔」來了解當地的勞動力結構與市場潛力。若下圖包含美國、</text:span></text:p>
      <text:p text:style-name="P34"><text:s text:c="14"/><text:span text:style-name="T7">日本、肯亞、新加坡等四國的人口金字塔圖，則何者最可能代表肯亞？</text:span></text:p>
      <text:p text:style-name="P34"><text:span text:style-name="T7"><text:s text:c="14"/>(A)</text:span><draw:frame draw:style-name="fr4" draw:name="影像8" text:anchor-type="char" svg:x="2.233cm" svg:y="0.123cm" svg:width="4.205cm" svg:height="4.655cm" draw:z-index="8"><draw:image xlink:href="Pictures/10000001000002A70000025C3609B178.png" xlink:type="simple" xlink:show="embed" xlink:actuate="onLoad" draw:mime-type="image/png"/></draw:frame><text:span text:style-name="T7"> <text:s text:c="41"/>(B)</text:span><draw:frame draw:style-name="fr4" draw:name="影像9" text:anchor-type="char" svg:x="7.063cm" svg:y="0.123cm" svg:width="4.209cm" svg:height="4.694cm" draw:z-index="9"><draw:image xlink:href="Pictures/10000001000002A70000025C066A9277.png" xlink:type="simple" xlink:show="embed" xlink:actuate="onLoad" draw:mime-type="image/png"/></draw:frame><text:span text:style-name="T7"> <text:s text:c="40"/>(C) <text:s text:c="40"/>(D) <text:s/></text:span><draw:frame draw:style-name="fr4" draw:name="影像11" text:anchor-type="char" svg:x="16.921cm" svg:y="0.168cm" svg:width="4.507cm" svg:height="4.694cm" draw:z-index="11"><draw:image xlink:href="Pictures/10000001000002A90000025C705EED68.png" xlink:type="simple" xlink:show="embed" xlink:actuate="onLoad" draw:mime-type="image/png"/></draw:frame><text:span text:style-name="T7"><text:s/></text:span><draw:frame draw:style-name="fr4" draw:name="影像10" text:anchor-type="char" svg:x="12.012cm" svg:y="0.169cm" svg:width="4.209cm" svg:height="4.694cm" draw:z-index="10"><draw:image xlink:href="Pictures/100000010000029B0000025ECD6A4D0E.png" xlink:type="simple" xlink:show="embed" xlink:actuate="onLoad" draw:mime-type="image/png"/></draw:frame><text:span text:style-name="T7"><text:s text:c="26"/></text:span></text:p>
      <text:p text:style-name="P35"/>
      <text:p text:style-name="P35"/>
      <text:p text:style-name="P35"/>
      <text:p text:style-name="P35"/>
      <text:p text:style-name="P35"/>
      <text:p text:style-name="P35"/>
      <text:p text:style-name="P35"/>
      <text:p text:style-name="P35"><text:span text:style-name="T7">1</text:span><text:span text:style-name="T9">9</text:span><text:span text:style-name="T7">.( <text:s text:c="5"/>)表三是歐洲、亞洲、北美洲、漠南非洲四地扶養比比較，以下關於 <text:s text:c="23"/></text:span><text:span text:style-name="T15"><text:s text:c="13"/>表三</text:span></text:p>
      <text:p text:style-name="P35"><text:span text:style-name="T7"><text:s text:c="14"/>漠南非洲扶養比的敘述何者正確？</text:span><draw:frame draw:style-name="fr3" draw:name="影像12" text:anchor-type="char" svg:x="13.952cm" svg:y="0.007cm" svg:width="7.631cm" svg:height="2.863cm" draw:z-index="12"><draw:image xlink:href="Pictures/1000000100000180000000937D971A14.png" xlink:type="simple" xlink:show="embed" xlink:actuate="onLoad" draw:mime-type="image/png"/></draw:frame></text:p>
      <text:p text:style-name="P35"><text:span text:style-name="T7"><text:s text:c="14"/></text:span><text:span text:style-name="T16">(A)因衛生條件差，幼兒出生率低，故扶養比高</text:span></text:p>
      <text:p text:style-name="P36"><text:s text:c="14"/>(B)因經濟發展差，幼兒出生率高，故扶養比高</text:p>
      <text:p text:style-name="P36"><text:s text:c="14"/>(C)因交通建設差，老年死亡率高，故扶養比高</text:p>
      <text:p text:style-name="P36"><text:s text:c="14"/>(D)因糧食較充足，老年死亡率低，故扶養比高</text:p>
      <text:p text:style-name="P37"><text:span text:style-name="T9">20</text:span><text:span text:style-name="T7">.( <text:s text:c="5"/>)阿翰是某企業的大老闆，近年他的產品遭遇前所未有的競爭，他想藉由提高產品競爭力，或是降低生產成本</text:span></text:p>
      <text:p text:style-name="P37"><text:s text:c="14"/><text:span text:style-name="T7">的方式應對，他最終選擇將某部門外移至漠南非洲，其部門最可能為？</text:span></text:p>
      <text:p text:style-name="P38"><text:span text:style-name="T7"><text:s text:c="15"/>(A)行銷部門：此地平均收入高，消費市場廣大 </text:span><text:span text:style-name="T10">(B)製造部門：此地人口數量多，勞力便宜年輕</text:span></text:p>
      <text:p text:style-name="P37"><text:s text:c="14"/><text:span text:style-name="T10">(C)研發部門：此地教育程度高，研發能力較高 (D)財務部門：此地政治較穩定，法律管制透明</text:span><text:span text:style-name="T7"> <text:s text:c="4"/></text:span></text:p>
      <text:p text:style-name="P39"><text:span text:style-name="T9">21</text:span><text:span text:style-name="T7">.( <text:s text:c="5"/>)承上題，阿翰在將部門外移時</text:span><text:span text:style-name="T17">較不可能</text:span><text:span text:style-name="T7">遇到什麼問題？(A)因基礎建設落後，部門設施建設緩慢 <text:s/>(B)因族群語</text:span></text:p>
      <text:p text:style-name="P39"><text:s text:c="14"/><text:span text:style-name="T7">言複雜，難與當地工人溝通 (C)當地衛生條件差，遭傳染伊波拉病毒 <text:s/>(D)因政府引進移工，各地組織集團罷工</text:span></text:p>
      <text:p text:style-name="P40"><text:span text:style-name="T10">2</text:span><text:span text:style-name="T18">2</text:span><text:span text:style-name="T7">.( <text:s text:c="5"/>)某體育評論員曾指出：「漠南非洲雖然許多地方電力供應不穩、交通路網稀疏，且缺乏標準現代化球場。</text:span></text:p>
      <text:p text:style-name="P40"><text:s text:c="14"/><text:span text:style-name="T7">然而，這種基礎建設落後的困境，反而讓足球成為當地最風行的運動。」請問：最可能造成此現象的原因是？</text:span></text:p>
      <text:p text:style-name="P41"><text:s text:c="15"/>(A)莽原寬闊且較平坦，適合模擬足球賽場 (B)天然起伏的地形，適合作為球門與看臺</text:p>
      <text:p text:style-name="P40"><text:s text:c="13"/><text:span text:style-name="T7"><text:s/>(C)需較少空間與器材，不需高階硬體支持 (D)足球創造票房收入，可取代農業的發展</text:span></text:p>
      <text:p text:style-name="P42"><text:span text:style-name="T9">2</text:span><text:span text:style-name="T18">3</text:span><text:span text:style-name="T9">.</text:span><text:span text:style-name="T7">( <text:s text:c="5"/>)何者是漠南非洲糧食短缺的原因？ <text:s/>(A)雨林降水過多 (B)多為沙漠氣候 (C)缺乏交通路網(D)過度開發耕地 <text:s text:c="11"/></text:span></text:p>
      <text:p text:style-name="P43"><text:soft-page-break/><text:span text:style-name="T9">2</text:span><text:span text:style-name="T18">4.</text:span><text:span text:style-name="T9">( <text:s text:c="5"/>)圖三為非洲某特殊景觀，關於該現象的敘述何者</text:span><text:span text:style-name="T19">錯誤</text:span><draw:frame draw:style-name="fr5" draw:name="影像14" text:anchor-type="char" svg:x="12.587cm" svg:y="0cm" svg:width="9.031cm" svg:height="4.955cm" draw:z-index="13"><draw:image xlink:href="Pictures/10000001000001D50000013C4F9601BF.png" xlink:type="simple" xlink:show="embed" xlink:actuate="onLoad" draw:mime-type="image/png"/></draw:frame><text:span text:style-name="T9">？</text:span></text:p>
      <text:p text:style-name="P44"><text:s text:c="14"/>(A)該現象為非洲獨有，適合發展生態旅遊</text:p>
      <text:p text:style-name="P44"><text:s text:c="14"/>(B)為了保護生態環境，各地禁止觀光行為</text:p>
      <text:p text:style-name="P44"><text:s text:c="14"/>(C)現於熱帶莽原氣候，常見草、肉食動物</text:p>
      <text:p text:style-name="P44"><text:s text:c="14"/>(D)此地乾溼季節分明，動物移動尋找水草</text:p>
      <text:p text:style-name="P43"/>
      <text:p text:style-name="P45"><draw:frame text:anchor-type="paragraph" draw:z-index="18" draw:name="文字外框 2" draw:style-name="gr1" draw:text-style-name="P7" svg:width="1.87cm" svg:height="0.653cm" svg:x="17.032cm" svg:y="0.49cm"><draw:text-box><text:p><text:span text:style-name="T6">圖三</text:span></text:p></draw:text-box></draw:frame>二、題組</text:p>
      <text:p text:style-name="P46"><text:span text:style-name="T20">◎請閱讀下文後，回答</text:span><text:span text:style-name="T21">25</text:span><text:span text:style-name="T22">-</text:span><text:span text:style-name="T21">27</text:span><text:span text:style-name="T22">題</text:span></text:p>
      <text:p text:style-name="P47"><draw:frame text:anchor-type="paragraph" draw:z-index="4" draw:name="含透明圖層影像 2" draw:style-name="gr3" draw:text-style-name="P48" svg:width="5.416cm" svg:height="6.619cm" svg:x="10.876cm" svg:y="2.304cm"><draw:image xlink:href="Pictures/100000010000023D0000028CF32DB872.png" xlink:type="simple" xlink:show="embed" xlink:actuate="onLoad" draw:mime-type="image/png"><text:p/></draw:image></draw:frame><text:span text:style-name="T20">世界上有一種特殊的生產活動，以「它」維生的族群會先將特定林地的樹木砍伐，並在曝曬一段時間後進行焚燒，利用化為灰燼的草木灰作為天然肥料。隨後，農民會趁著雨季來臨前，在富含養分的火燒地上種植生長期短、快熟的根莖類作物；然而在不施加人工化肥的情況下，幾次收成後地力便會迅速枯竭，族群便果斷放棄該地，遷移至新的土地重新展開循環，舊耕地則交由大自然長年休耕修復。</text:span><draw:frame draw:style-name="fr5" draw:name="影像7 副本 1" text:anchor-type="char" svg:x="16.521cm" svg:y="2.339cm" svg:width="5.435cm" svg:height="6.567cm" draw:z-index="7"><draw:image xlink:href="Pictures/10000001000001ED000001C2C4727247.png" xlink:type="simple" xlink:show="embed" xlink:actuate="onLoad" draw:mime-type="image/png"/></draw:frame></text:p>
      <text:p text:style-name="P49"><text:span text:style-name="T23">25</text:span>.( <text:s text:c="5"/>)請問，「它」是屬於哪種傳統生活方式？</text:p>
      <text:p text:style-name="P49"><text:s text:c="14"/>(A)游牧 (B)游耕 (C)採集 (D)漁獵</text:p>
      <text:p text:style-name="P50"><draw:frame text:anchor-type="paragraph" draw:z-index="30" draw:name="文字外框 11" draw:style-name="gr4" draw:text-style-name="P7" svg:width="1.87cm" svg:height="1.301cm" svg:x="13.081cm" svg:y="0.612cm"><draw:text-box><text:p><text:span text:style-name="T24">A</text:span></text:p></draw:text-box></draw:frame><text:span text:style-name="T23">26</text:span>.( <text:s text:c="5"/>)承上題，這種傳統生活方式分布地區位於圖四</text:p>
      <text:p text:style-name="P50"><text:s text:c="15"/><text:span text:style-name="T25">A範圍附近</text:span>，表示「它」適合在哪種氣候進行？</text:p>
      <text:p text:style-name="P50"><text:s text:c="13"/>(A)熱帶雨林、熱帶莽原 (B)熱帶莽原、溫帶地中海 </text:p>
      <text:p text:style-name="P51"><text:s text:c="13"/>(C)高地氣候、熱帶沙漠 (D)高地氣候、溫帶地中海</text:p>
      <text:p text:style-name="P52"><text:span text:style-name="T23">27</text:span>.( <text:s text:c="5"/>)圖五為農牧種類劃分圖，此生產活動應屬於？</text:p>
      <text:p text:style-name="P52"><text:s text:c="14"/>(A)甲 (B)乙 (C)丙 (D)丁</text:p>
      <text:p text:style-name="P53"><draw:frame text:anchor-type="paragraph" draw:z-index="20" draw:name="文字外框 3" draw:style-name="gr1" draw:text-style-name="P7" svg:width="1.87cm" svg:height="0.653cm" svg:x="15.251cm" svg:y="0.034cm"><draw:text-box><text:p><text:span text:style-name="T6">圖四</text:span></text:p></draw:text-box></draw:frame><draw:frame text:anchor-type="paragraph" draw:z-index="22" draw:name="文字外框 4" draw:style-name="gr1" draw:text-style-name="P7" svg:width="1.87cm" svg:height="0.653cm" svg:x="17.12cm" svg:y="0.034cm"><draw:text-box><text:p><text:span text:style-name="T6">圖五</text:span></text:p></draw:text-box></draw:frame><text:span text:style-name="T22"/></text:p>
      <text:p text:style-name="P54"><text:span text:style-name="T20">◎圖六為</text:span><text:span text:style-name="T26">2023年</text:span><text:span text:style-name="T20">非洲伊波拉病毒病例分布圖，請閱讀下文後，回答</text:span><text:span text:style-name="T27">28</text:span><text:span text:style-name="T22">-</text:span><text:span text:style-name="T28">3</text:span><text:span text:style-name="T27">0</text:span><text:span text:style-name="T22">題</text:span></text:p>
      <text:p text:style-name="P55"><text:s text:c="9"/>世衛組織（WHO）與無國界醫生組織發布緊急通報，剛<draw:frame draw:style-name="fr3" draw:name="影像17" text:anchor-type="char" svg:x="12.887cm" svg:y="0.079cm" svg:width="9.026cm" svg:height="9.357cm" draw:z-index="17"><draw:image xlink:href="Pictures/10000001000002C500000297F46DCB08.png" xlink:type="simple" xlink:show="embed" xlink:actuate="onLoad" draw:mime-type="image/png"/></draw:frame>果民主共和國東部再度爆發「伊波拉病毒（Ebola）」群聚感染。此病毒致死率極高，主要透過患者的血液與體液傳播。</text:p>
      <text:p text:style-name="P55"><text:s text:c="8"/>專家指出，這次疫情之所以迅速擴散，與當地的環境密不可分。由於全球伐木業與礦業深入內陸，野生動物的棲地遭到破壞，導致人類與病毒天然宿主（如狐蝠、靈長類）的接觸大幅增加。此外，剛果民主共和國因長年內戰、武裝衝突不斷，大批難民在不同村落間逃難移動，加上許多偏遠村落「沒有自來水」可供醫護與居民頻繁洗手消毒，且缺乏穩定的「電力與冷鏈系統」來妥善保存新研發的疫苗，種種人文環境的困境，都讓這場非洲防疫之戰變得異常艱寒。</text:p>
      <text:p text:style-name="P56"><text:span text:style-name="T29">28</text:span><text:span text:style-name="T30">.( <text:s text:c="5"/>)根據上文，伊波拉病毒在非洲的迅速擴散與何者較</text:span><text:span text:style-name="T31">無關</text:span><text:span text:style-name="T30">？</text:span><draw:frame draw:style-name="fr5" draw:name="影像18" text:anchor-type="char" svg:x="13.134cm" svg:y="0.589cm" svg:width="1.977cm" svg:height="1.669cm" draw:z-index="19"><draw:image xlink:href="Pictures/10000001000000930000007C0FEAF265.png" xlink:type="simple" xlink:show="embed" xlink:actuate="onLoad" draw:mime-type="image/png"/></draw:frame></text:p>
      <text:p text:style-name="P56"><text:s text:c="14"/>(<text:span text:style-name="T32">A</text:span>)基礎建設較為落後 <text:span text:style-name="T32">(B)動物棲地遭受破壞</text:span></text:p>
      <text:p text:style-name="P56"><text:s text:c="14"/><text:span text:style-name="T32">(C)病毒可人傳人感染 (D)人民普遍收入不高</text:span></text:p>
      <text:p text:style-name="P57"><draw:frame text:anchor-type="paragraph" draw:z-index="23" draw:name="文字外框 5" draw:style-name="gr1" draw:text-style-name="P7" svg:width="1.87cm" svg:height="0.653cm" svg:x="20.754cm" svg:y="0.422cm"><draw:text-box><text:p><text:span text:style-name="T6">圖六</text:span></text:p></draw:text-box></draw:frame><text:span text:style-name="T29">29</text:span><text:span text:style-name="T30">.( <text:s text:c="5"/>)根據圖六，伊波拉病例主要分布於非洲哪些分區？</text:span></text:p>
      <text:p text:style-name="P57"><text:s text:c="14"/>(A)北非、西非 (B)西非、中非 (C)中非、東非 (D)東非、南非</text:p>
      <text:p text:style-name="P58"><text:span text:style-name="T29">30</text:span><text:span text:style-name="T30">.( <text:s text:c="5"/>)近期伊波拉病毒病例集中在剛果民主共和國，及其鄰國烏干達，而未大範圍擴散至他地，其原因最可能為何？</text:span></text:p>
      <text:p text:style-name="P59"><text:s text:c="14"/>(A)地形封閉，人員無法進出 <text:s/>(B)氣候溫暖，病毒失去活性</text:p>
      <text:p text:style-name="P58"><text:s text:c="14"/>(C)路網稀疏，阻礙長程移動 <text:s/>(<text:span text:style-name="T33">D</text:span>)兩國結盟，根絕病毒傳染</text:p>
      <text:p text:style-name="P60"><text:span text:style-name="T20">◎請閱讀下文後，回答</text:span><text:span text:style-name="T34">31</text:span><text:span text:style-name="T22">-</text:span><text:span text:style-name="T34">32</text:span><text:span text:style-name="T22">題</text:span></text:p>
      <text:p text:style-name="P61">漠南非洲各國在思考擺脫貧窮與轉型畸形經濟結構時，內部目前存在著兩種截然不同的發展路線：</text:p>
      <text:p text:style-name="P61"><text:span text:style-name="T35">路線一「吸引外國資金與國際盟友」：</text:span>此派觀點主張非洲缺乏工業資金與高階技術，應對外開放市場。近年來，中國對多個非洲國家實施全面免關稅政策，並透過基礎建設投資深化供應鏈；與此同時，美國與歐盟也大舉投入非洲的綠能與鐵路建設。支持者認為這能快速補齊非洲的建設短板；但反對者擔憂，非洲各國可能因此陷入外債陷阱，再度沦為強權掠奪資源的工具。</text:p>
      <text:p text:style-name="P61"><text:span text:style-name="T35">路線二「內部結盟與區域一體化」：</text:span>此派觀點由非洲聯盟（AU）主導，強調非洲人應自主發展。近年各國積極推動「非洲大陸自由貿易區（AfCFTA）」，試圖打破各國間的關稅壁壘，建立一個擁有 14 億人口的統一市場，以催生非洲本土加工製造業。然而，該路線目前落實瓶頸在於各國基礎建設落後、運輸成本高昂，且各國產業互補性仍顯不足。</text:p>
      <text:p text:style-name="P61"/>
      <text:p text:style-name="P62"><text:soft-page-break/><text:span text:style-name="T36">31</text:span><text:span text:style-name="T37">.( <text:s text:c="5"/>)</text:span>根據上文「路線一」所述，各國爭相投資，是因為非洲在國際市場上，具備下列哪兩項最關鍵的發展優勢？</text:p>
      <text:p text:style-name="P62"><text:s text:c="14"/>(A)豐富的礦產資源、有年輕龐大的勞動力 (B)發達的高科技業、便利的全球航空樞紐</text:p>
      <text:p text:style-name="P62"><text:s text:c="14"/>(C)溫和多雨的氣候、技術精湛的工業技術 (D)密集的鐵路路網、自給自足的糧食作物</text:p>
      <text:p text:style-name="P63"><text:span text:style-name="T36">32</text:span><text:span text:style-name="T37">.( <text:s text:c="5"/>)根據上文「路線二」所述，</text:span>非洲自貿區目前落實的瓶頸在於「區域間運輸成本過高、基礎建設落後」。此一</text:p>
      <text:p text:style-name="P63"><text:s text:c="14"/>困境與漠南非洲的哪一項人文環境特色關係最密切？</text:p>
      <text:p text:style-name="P62"><text:s text:c="14"/>(A)受熱帶雨林氣候影響，導致河運氾濫風險高 (B)殖民時期交通線直通港口，致橫向路網稀疏 </text:p>
      <text:p text:style-name="P62"><text:s text:c="14"/>(C)配合野生動物保護，各國立法禁建跨國道路 (D)受古老陸塊地形起伏影響，全區無法築鐵路 </text:p>
      <text:p text:style-name="P64"><draw:frame text:anchor-type="paragraph" draw:z-index="26" draw:name="文字外框 9" draw:style-name="gr1" draw:text-style-name="P7" svg:width="1.87cm" svg:height="0.653cm" svg:x="20.595cm" svg:y="0.055cm"><draw:text-box><text:p><text:span text:style-name="T6">表四</text:span></text:p></draw:text-box></draw:frame><text:span text:style-name="T38">◎表四為各大洲可可生產量與消耗量比例、圖七為可可所製產品利潤分配圖，請閱讀下文後回答</text:span><text:span text:style-name="T39">33</text:span><text:span text:style-name="T40">-</text:span><text:span text:style-name="T41">3</text:span><text:span text:style-name="T39">6</text:span><text:span text:style-name="T40">題 </text:span><text:span text:style-name="T22"><text:s text:c="148"/></text:span></text:p>
      <text:p text:style-name="P65"><text:s text:c="8"/><text:span text:style-name="T42">西非的象牙海岸與迦納，是全球最重要的可可（巧克力的主原</text:span><draw:frame draw:style-name="fr6" draw:name="影像15" text:anchor-type="char" svg:x="12.464cm" svg:y="0.072cm" svg:width="9.137cm" svg:height="2.886cm" draw:z-index="15"><draw:image xlink:href="Pictures/10000001000003F9000000A98F1D57BD.png" xlink:type="simple" xlink:show="embed" xlink:actuate="onLoad" draw:mime-type="image/png"/></draw:frame><text:span text:style-name="T42">料）生產基地，兩國產量合計佔了全球的一半以上。可可樹喜歡高溫、潮溼且終年無霜環境，極度依賴人工採收與繁瑣的初階曝曬。 <text:s/></text:span></text:p>
      <text:p text:style-name="P65"><text:s text:c="8"/>這種由過去歐洲殖民時期流傳下來的「熱帶栽培業」經濟模式，<draw:frame draw:style-name="fr3" draw:name="影像16" text:anchor-type="char" svg:x="12.464cm" svg:y="0.531cm" svg:width="9.086cm" svg:height="6.66cm" draw:z-index="16"><draw:image xlink:href="Pictures/1000000100000235000002148874C881.png" xlink:type="simple" xlink:show="embed" xlink:actuate="onLoad" draw:mime-type="image/png"/></draw:frame>至<draw:frame draw:style-name="fr6" draw:name="影像13" text:anchor-type="char" svg:x="12.464cm" svg:y="0.531cm" svg:width="9.086cm" svg:height="6.705cm" draw:z-index="14"><draw:image xlink:href="Pictures/1000000100000331000002F2778D7492.png" xlink:type="simple" xlink:show="embed" xlink:actuate="onLoad" draw:mime-type="image/png"/></draw:frame>今仍深深影響著西非。當地有數百萬原住民農夫以種植可可為生，但他們往往無法決定可可豆的收購價格。國際大宗商品市場的期貨價格一旦下跌，農民的收入便會瞬間縮水。更無奈的是，由於缺乏高階的巧克力加工技術與國際品牌，西非各國雖然拼命出口可可豆，卻只能賺取極微薄的利潤，大部份的暴利都流向了歐美跨國食品巨頭與零售通路，這也導致西非農村至今依然普遍貧困，甚至衍生出嚴重的童工問題。</text:p>
      <text:p text:style-name="P66"><draw:frame text:anchor-type="paragraph" draw:z-index="24" draw:name="文字外框 6" draw:style-name="gr1" draw:text-style-name="P7" svg:width="1.87cm" svg:height="0.653cm" svg:x="12.658cm" svg:y="0.46cm"><draw:text-box><text:p><text:span text:style-name="T6">圖七</text:span></text:p></draw:text-box></draw:frame><text:span text:style-name="T23">3</text:span><text:span text:style-name="T43">3</text:span><text:span text:style-name="T30">.( <text:s text:c="5"/>)根據上文，何者最可能是適合可可生長的氣候類型？</text:span></text:p>
      <text:p text:style-name="P66"><text:s text:c="14"/>(A)熱帶雨林 (B)熱帶莽原 (C)熱帶沙漠 (D)高地氣候</text:p>
      <text:p text:style-name="P67"><text:span text:style-name="T23">3</text:span><text:span text:style-name="T43">4</text:span><text:span text:style-name="T30">.( <text:s text:c="5"/>)可可原產自南美洲的亞馬遜雨林，</text:span>關於表四的推測何者正確？</text:p>
      <text:p text:style-name="P67"><text:s text:c="14"/>(A)美洲的可可豆貿易屬於出超的狀態 (B)世界各地的可可豆生產量逐年增加 <text:s text:c="12"/></text:p>
      <text:p text:style-name="P67"><text:s text:c="14"/>(C)可可豆生產多分布於北回歸線附近 (D)離主要市場近使非洲成為生產中心</text:p>
      <text:p text:style-name="P68"><text:span text:style-name="T23">3</text:span><text:span text:style-name="T43">5</text:span><text:span text:style-name="T30">.( <text:s text:c="5"/>)根據上文敘述，生產可可豆農民的利潤比例最有可能是圖七中哪個代號？</text:span>(A)甲 (B)乙 (C)丙 (D)丁</text:p>
      <text:p text:style-name="P69"><text:span text:style-name="T23">3</text:span><text:span text:style-name="T43">6</text:span><text:span text:style-name="T30">.( <text:s text:c="5"/>)文中說明，可可產地仍受到許久前留下的經濟模式影響，其原因可能是？</text:span></text:p>
      <text:p text:style-name="P70"><text:s text:c="13"/>(A)過去受到亞洲國家的文化交流，引進了精細的巧克力烘焙技術</text:p>
      <text:p text:style-name="P70"><text:s text:c="13"/>(B)過去原住民為了反抗歐洲殖民，自主將國內所有產業完全轉型</text:p>
      <text:p text:style-name="P70"><text:s text:c="13"/>(C)過往各部落長年進行內戰，導致農業技術無法隨時代進步更新</text:p>
      <text:p text:style-name="P70"><text:s text:c="13"/>(D)過往歐洲殖民時被定位為原料供應地，致經濟結構至今仍失衡</text:p>
      <text:p text:style-name="P60"><text:span text:style-name="T44">圖八為非洲氣候分布圖，請據此回答</text:span><text:span text:style-name="T34">37</text:span><text:span text:style-name="T27">-</text:span><text:span text:style-name="T45">4</text:span><text:span text:style-name="T34">2</text:span><text:span text:style-name="T45">題</text:span><draw:frame draw:style-name="fr3" draw:name="影像19" text:anchor-type="char" svg:x="11.105cm" svg:y="0.617cm" svg:width="10.478cm" svg:height="11.183cm" draw:z-index="21"><draw:image xlink:href="Pictures/10000001000002910000027A4A2C14A0.png" xlink:type="simple" xlink:show="embed" xlink:actuate="onLoad" draw:mime-type="image/png"/></draw:frame></text:p>
      <text:p text:style-name="P71"><text:span text:style-name="T46">3</text:span><text:span text:style-name="T47">7</text:span><text:span text:style-name="T48">.( <text:s text:c="5"/>)A氣候位於赤道附近，受到太陽直射影響，全年</text:span></text:p>
      <text:p text:style-name="P72"><text:s text:c="14"/>高溫多雨，其主要為何種降水類型？</text:p>
      <text:p text:style-name="P72"><text:s text:c="14"/>(A)地形雨 (B)對流雨 (C)鋒面雨(D)颱風雨</text:p>
      <text:p text:style-name="P73"><text:span text:style-name="T34">38</text:span><text:span text:style-name="T49">.( <text:s text:c="5"/>)C氣候區呈現的地理景觀最接近何者？</text:span></text:p>
      <text:p text:style-name="P74"><text:span text:style-name="T49"><text:s text:c="14"/>(A)</text:span><text:span text:style-name="T50">冰天雪地</text:span><text:span text:style-name="T49"> </text:span><text:span text:style-name="T50">(B)茂密樹林 (C)廣大沙漠 (D)高草疏林</text:span></text:p>
      <text:p text:style-name="P75"><text:span text:style-name="T34">39</text:span><text:span text:style-name="T49">.( <text:s text:c="5"/>)D氣候大多分布於赤道附近，年均溫卻較A、B</text:span></text:p>
      <text:p text:style-name="P76"><text:s text:c="14"/>氣候低，其原因為何？</text:p>
      <text:p text:style-name="P76"><text:s text:c="14"/>(A)地勢較高 (B)高壓壟罩 (C)西風吹拂 (D)涼流流經</text:p>
      <text:p text:style-name="P73"><text:span text:style-name="T27">4</text:span><text:span text:style-name="T34">0</text:span><text:span text:style-name="T49">.( <text:s text:c="5"/>)若小敏由赤道沿著海岸由A往南抵達C，他沿途</text:span></text:p>
      <text:p text:style-name="P72"><text:s text:c="14"/>可能會遭遇什麼情況？</text:p>
      <text:p text:style-name="P73"><text:span text:style-name="T49"><text:s text:c="14"/>(A)植被越來越茂密 <text:s/>(</text:span><text:span text:style-name="T51">B</text:span><text:span text:style-name="T49">)需不斷換乘渡輪</text:span></text:p>
      <text:p text:style-name="P73"><text:span text:style-name="T49"><text:s text:c="14"/>(</text:span><text:span text:style-name="T51">C</text:span><text:span text:style-name="T49">)生物多樣性漸高 <text:s/>(D)岸邊需注意落石</text:span></text:p>
      <text:p text:style-name="P74"><text:span text:style-name="T27">4</text:span><text:span text:style-name="T34">1</text:span><text:span text:style-name="T49">.( <text:s text:c="5"/>)小臻預計在</text:span><text:span text:style-name="T51">12月前往開普敦，她應該注意什麼？</text:span></text:p>
      <text:p text:style-name="P77"><text:span text:style-name="T52"><text:s text:c="14"/></text:span><text:span text:style-name="T53">(A)應攜帶雨具預防寒雨 (B)氣候嚴寒應準備雪衣 <text:s text:c="13"/></text:span></text:p>
      <text:p text:style-name="P78"><text:span text:style-name="T53"><text:s text:c="14"/>(C)天氣溼熱應補充水分 (D)氣候乾燥應做好防曬 </text:span><text:span text:style-name="T52"><text:s text:c="13"/></text:span></text:p>
      <text:p text:style-name="P62"><text:span text:style-name="T48">4</text:span><text:span text:style-name="T47">2</text:span><text:span text:style-name="T54">.</text:span><text:span text:style-name="T48">( <text:s text:c="5"/>)F氣候哪個季節降水較多？(A)春 (</text:span><text:span text:style-name="T55">B</text:span><text:span text:style-name="T48">)夏 (C)秋 (D)冬</text:span></text:p>
      <text:p text:style-name="P62"><draw:frame text:anchor-type="paragraph" draw:z-index="25" draw:name="文字外框 7" draw:style-name="gr1" draw:text-style-name="P7" svg:width="1.87cm" svg:height="0.653cm" svg:x="11.793cm" svg:y="0.249cm"><draw:text-box><text:p><text:span text:style-name="T6">圖八</text:span></text:p></draw:text-box></draw:frame><text:span text:style-name="T48"/></text:p>
      <text:p text:style-name="P79" loext:marker-style-name="T1"><text:soft-page-break/></text:p>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p text:style-name="P79" loext:marker-style-name="T1"/>
      <text:section text:style-name="Sect1" text:name="TextSection">
        <text:p text:style-name="P80"/>
        <text:p text:style-name="P80"/>
        <text:p text:style-name="P80"/>
        <text:p text:style-name="P80"/>
        <text:p text:style-name="P80"/>
        <text:p text:style-name="P80"/>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847cm" style:writing-mode="lr-tb"/>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Noto Sans TC" style:font-family-asian="'Noto Sans TC'"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Block_20_Text" style:display-name="Block Text" style:family="paragraph" style:parent-style-name="Standard">
      <style:paragraph-properties fo:margin-left="0.212cm" fo:margin-right="0.212cm" fo:line-height="0.706cm" fo:text-indent="0.988cm" style:auto-text-indent="false"/>
      <style:text-properties style:font-name="標楷體" fo:font-family="標楷體" style:font-pitch="variable" fo:font-size="14pt" style:font-name-asian="標楷體1" style:font-family-asian="標楷體" style:font-family-generic-asian="system" style:font-pitch-asian="variable" style:font-size-asian="14pt"/>
    </style:style>
    <style:style style:name="Body_20_Text_2c__20_Indented_20__28_WW_29_" style:display-name="Body Text, Indented (WW)" style:family="paragraph" style:parent-style-name="Standard">
      <style:paragraph-properties fo:margin-left="0.988cm" fo:line-height="0.67cm" fo:text-align="justify" style:justify-single-word="false" fo:text-indent="-0.988cm" style:auto-text-indent="false"/>
      <style:text-properties style:font-name="標楷體" fo:font-family="標楷體" style:font-pitch="variable" fo:font-size="14pt" style:font-name-asian="標楷體1" style:font-family-asian="標楷體" style:font-family-generic-asian="system" style:font-pitch-asian="variable" style:font-size-asian="14pt"/>
    </style:style>
    <style:style style:name="Body_20_Text_20_Indent_20_2" style:display-name="Body Text Indent 2" style:family="paragraph" style:parent-style-name="Standard">
      <style:paragraph-properties fo:line-height="0.635cm" fo:text-indent="0.847cm" style:auto-text-indent="false"/>
      <style:text-properties style:font-name="標楷體" fo:font-family="標楷體" style:font-pitch="variable" style:font-name-asian="標楷體1" style:font-family-asian="標楷體" style:font-family-generic-asian="system" style:font-pitch-asian="variabl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page-layout style:name="Mpm1">
      <style:page-layout-properties fo:page-width="25.7cm" fo:page-height="36.4cm" style:num-format="1" style:print-orientation="portrait" fo:margin-top="2cm" fo:margin-bottom="2cm" fo:margin-left="2cm" fo:margin-right="2cm" style:writing-mode="lr-tb" style:layout-grid-color="#c0c0c0" style:layout-grid-lines="5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0-09-17T07:48:00</meta:creation-date>
    <meta:initial-creator>admin</meta:initial-creator>
    <dc:language>zh-TW</dc:language>
    <meta:print-date>2026-06-22T18:31:54.543000000</meta:print-date>
    <dc:date>2026-06-22T18:55:58.384000000</dc:date>
    <meta:editing-cycles>34</meta:editing-cycles>
    <meta:editing-duration>PT1H33M33S</meta:editing-duration>
    <meta:generator>LibreOffice/24.8.0.3$Windows_X86_64 LibreOffice_project/0bdf1299c94fe897b119f97f3c613e9dca6be583</meta:generator>
    <meta:printed-by>PDF 檔案</meta:printed-by>
    <meta:document-statistic meta:table-count="3" meta:image-count="19" meta:object-count="0" meta:page-count="5" meta:paragraph-count="180" meta:word-count="5015" meta:character-count="7478" meta:non-whitespace-character-count="5557"/>
    <meta:user-defined meta:name="AppVersion">15.0000</meta:user-defined>
    <meta:user-defined meta:name="Company">Microsoft</meta:user-defined>
    <meta:template xlink:type="simple" xlink:actuate="onRequest" xlink:title="Normal.dotm" xlink:href=""/>
  </office:meta>
</office:document-meta>
</file>